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46464" fo:font-size="6pt" style:font-size-asian="6pt" style:font-size-complex="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5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46464" fo:font-size="6pt" style:font-size-asian="6pt" style:font-size-complex="6pt" fo:font-weight="bold" style:font-weight-asian="bold" style:font-weight-complex="bold" style:font-family-generic="swiss"/>
    </style:style>
    <style:style style:name="ce6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46464" fo:font-size="5pt" style:font-size-asian="5pt" style:font-size-complex="5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start" fo:margin-left="0cm"/>
    </style:style>
    <style:style style:name="ce8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46464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start" fo:margin-left="0cm"/>
      <style:text-properties fo:color="#000000" fo:font-size="13pt" style:font-size-asian="13pt" style:font-size-complex="13pt" fo:font-style="italic" style:font-style-asian="italic" style:font-style-complex="italic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353cm"/>
      <style:text-properties fo:color="#000000" fo:font-size="5pt" style:font-size-asian="5pt" style:font-size-complex="5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353cm"/>
      <style:text-properties fo:color="#000000" fo:font-size="5pt" style:font-size-asian="5pt" style:font-size-complex="5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fo:font-size="6pt" style:font-size-asian="6pt" style:font-size-complex="6pt" style:font-family-generic="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style:font-family-generic="roman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2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fo:color="#000000" fo:font-size="6pt" style:font-size-asian="6pt" style:font-size-complex="6pt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fo:color="#000000" fo:font-size="6pt" style:font-size-asian="6pt" style:font-size-complex="6pt" style:font-family-generic="roman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start" fo:margin-left="0.353cm"/>
      <style:text-properties fo:color="#646464" fo:font-size="6pt" style:font-size-asian="6pt" style:font-size-complex="6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start" fo:margin-left="0.353cm"/>
      <style:text-properties fo:color="#646464" fo:font-size="6pt" style:font-size-asian="6pt" style:font-size-complex="6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36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start" fo:margin-left="0.353cm"/>
      <style:text-properties fo:color="#646464" fo:font-size="6pt" style:font-size-asian="6pt" style:font-size-complex="6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start" fo:margin-left="0.353cm"/>
      <style:text-properties fo:color="#646464" fo:font-size="6pt" style:font-size-asian="6pt" style:font-size-complex="6pt" fo:font-weight="bold" style:font-weight-asian="bold" style:font-weight-complex="bold" style:font-family-generic="swiss"/>
    </style:style>
    <style:style style:name="ce3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start" fo:margin-left="0.353cm"/>
      <style:text-properties fo:color="#646464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3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start" fo:margin-left="0.353cm"/>
      <style:text-properties fo:color="#646464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47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style:font-family-generic="roman"/>
    </style:style>
    <style:style style:name="ce48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style:font-family-generic="roman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style:font-family-generic="roman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353cm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353cm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353cm"/>
    </style:style>
    <style:style style:name="ce53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start" fo:margin-left="0.353cm"/>
      <style:text-properties fo:color="#646464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54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start" fo:margin-left="0.353cm"/>
      <style:text-properties fo:color="#646464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 fo:font-weight="bold" style:font-weight-asian="bold" style:font-weight-complex="bold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 style:font-family-generic="roman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 style:font-family-generic="roman"/>
    </style:style>
    <style:style style:name="ce59" style:family="table-cell" style:parent-style-name="Default" style:data-style-name="N0">
      <style:table-cell-properties style:vertical-align="top" fo:wrap-option="wrap" style:repeat-content="false"/>
      <style:paragraph-properties fo:text-align="end" fo:margin-right="0.706cm"/>
      <style:text-properties fo:color="#000000" style:font-name="Courier New" style:font-name-asian="Courier New" style:font-name-complex="Courier New" fo:font-size="20pt" style:font-size-asian="20pt" style:font-size-complex="20pt" fo:font-style="italic" style:font-style-asian="italic" style:font-style-complex="italic" style:font-family-generic="modern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6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62" style:family="table-cell" style:parent-style-name="Default" style:data-style-name="N0">
      <style:table-cell-properties style:vertical-align="top" fo:wrap-option="wrap" style:repeat-content="false"/>
      <style:paragraph-properties fo:text-align="start" fo:margin-left="2.824cm"/>
    </style:style>
    <style:style style:name="ce63" style:family="table-cell" style:parent-style-name="Default" style:data-style-name="N1">
      <style:table-cell-properties style:vertical-align="automatic" style:shrink-to-fit="true" style:repeat-content="false"/>
      <style:paragraph-properties fo:text-align="start" fo:margin-left="1.059cm"/>
      <style:text-properties fo:color="#5D5D5D" fo:font-size="9pt" style:font-size-asian="9pt" style:font-size-complex="9pt" fo:font-style="italic" style:font-style-asian="italic" style:font-style-complex="italic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67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</style:style>
    <style:style style:name="ce6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70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73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</style:style>
    <style:style style:name="ce74" style:family="table-cell" style:parent-style-name="Default" style:data-style-name="N0">
      <style:table-cell-properties style:vertical-align="top" fo:wrap-option="wrap" style:repeat-content="false"/>
      <style:paragraph-properties fo:text-align="start" fo:margin-left="1.059cm"/>
    </style:style>
    <style:style style:name="ce7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fo:font-size="7pt" style:font-size-asian="7pt" style:font-size-complex="7pt" style:font-family-generic="roman"/>
    </style:style>
    <style:style style:name="ce7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1.765cm"/>
    </style:style>
    <style:style style:name="ce77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78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.353cm"/>
      <style:text-properties fo:color="#646464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7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style:font-family-generic="roman"/>
    </style:style>
    <style:style style:name="ce8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8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style:font-family-generic="roman"/>
    </style:style>
    <style:style style:name="ce8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8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 fo:font-weight="bold" style:font-weight-asian="bold" style:font-weight-complex="bold" style:font-family-generic="roman"/>
    </style:style>
    <style:style style:name="ce84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start" fo:margin-left="0.353cm"/>
      <style:text-properties fo:color="#646464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85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start" fo:margin-left="0.353cm"/>
      <style:text-properties fo:color="#646464" fo:font-size="6pt" style:font-size-asian="6pt" style:font-size-complex="6pt" fo:font-weight="bold" style:font-weight-asian="bold" style:font-weight-complex="bold" style:font-family-generic="swiss"/>
    </style:style>
    <style:style style:name="ce8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</style:style>
    <style:style style:name="ce8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 fo:font-size="6pt" style:font-size-asian="6pt" style:font-size-complex="6pt" style:font-family-generic="roman"/>
    </style:style>
    <style:style style:name="ce8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8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9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92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start" fo:margin-left="0.353cm"/>
      <style:text-properties fo:color="#646464" fo:font-size="6pt" style:font-size-asian="6pt" style:font-size-complex="6pt" fo:font-weight="bold" style:font-weight-asian="bold" style:font-weight-complex="bold" style:font-family-generic="swiss"/>
    </style:style>
    <style:style style:name="ce9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fo:font-size="5pt" style:font-size-asian="5pt" style:font-size-complex="5pt" fo:font-weight="bold" style:font-weight-asian="bold" style:font-weight-complex="bold" style:font-family-generic="roman"/>
    </style:style>
    <style:style style:name="T1" style:family="text" style:parent-style-name="Default">
      <style:text-properties fo:color="#646464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596D85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6E7C93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646464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6E7C93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BABCBA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6E7C93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" style:family="text" style:parent-style-name="Default">
      <style:text-properties fo:color="#6E7C93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" style:family="text" style:parent-style-name="Default">
      <style:text-properties fo:color="#6E7C93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979797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6E7C93" style:text-line-through-style="none"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596D8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6289A7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" style:family="text" style:parent-style-name="Default">
      <style:text-properties fo:color="#6E7C93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15" style:family="text" style:parent-style-name="Default">
      <style:text-properties fo:color="#646464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16" style:family="text" style:parent-style-name="Default">
      <style:text-properties fo:color="#979797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17" style:family="text" style:parent-style-name="Default">
      <style:text-properties fo:color="#646464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8" style:family="text" style:parent-style-name="Default">
      <style:text-properties fo:color="#596D8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9" style:family="text" style:parent-style-name="Default">
      <style:text-properties fo:color="#646464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0" style:family="text" style:parent-style-name="Default">
      <style:text-properties fo:color="#646464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1" style:family="text" style:parent-style-name="Default">
      <style:text-properties fo:color="#646464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2" style:family="text" style:parent-style-name="Default">
      <style:text-properties fo:color="#4D4D4D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3" style:family="text" style:parent-style-name="Default">
      <style:text-properties fo:color="#646464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4" style:family="text" style:parent-style-name="Default">
      <style:text-properties fo:color="#646464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5" style:family="text" style:parent-style-name="Default">
      <style:text-properties fo:color="#646464" style:text-line-through-style="none"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6" style:family="text" style:parent-style-name="Default">
      <style:text-properties fo:color="#7C7C7C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27" style:family="text" style:parent-style-name="Default">
      <style:text-properties fo:color="#646464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28" style:family="text" style:parent-style-name="Default">
      <style:text-properties fo:color="#646464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9" style:family="text" style:parent-style-name="Default">
      <style:text-properties fo:color="#646464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0" style:family="text" style:parent-style-name="Default">
      <style:text-properties fo:color="#64646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1" style:family="text" style:parent-style-name="Default">
      <style:text-properties fo:color="#646464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32" style:family="text" style:parent-style-name="Default">
      <style:text-properties fo:color="#646464" style:text-line-through-style="none" style:font-name="Arial" style:font-name-asian="Arial" style:font-name-complex="Arial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33" style:family="text" style:parent-style-name="Default">
      <style:text-properties fo:color="#646464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34" style:family="text" style:parent-style-name="Default">
      <style:text-properties fo:color="#4D4D4D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35" style:family="text" style:parent-style-name="Default">
      <style:text-properties fo:color="#4D4D4D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36" style:family="text" style:parent-style-name="Default">
      <style:text-properties fo:color="#646464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37" style:family="text" style:parent-style-name="Default">
      <style:text-properties fo:color="#4D4D4D" style:text-line-through-style="none" style:font-name="Times New Roman" style:font-name-asian="Times New Roman" style:font-name-complex="Times New Roman" fo:font-size="15pt" style:font-size-asian="15pt" style:font-size-complex="15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roman"/>
    </style:style>
    <style:style style:name="T38" style:family="text" style:parent-style-name="Default">
      <style:text-properties fo:color="#4D4D4D" style:text-line-through-style="none" style:font-name="Times New Roman" style:font-name-asian="Times New Roman" style:font-name-complex="Times New Roman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39" style:family="text" style:parent-style-name="Default">
      <style:text-properties fo:color="#646464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40" style:family="text" style:parent-style-name="Default">
      <style:text-properties fo:color="#646464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1" style:family="text" style:parent-style-name="Default">
      <style:text-properties fo:color="#646464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2" style:family="text" style:parent-style-name="Default">
      <style:text-properties fo:color="#7C7C7C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3" style:family="text" style:parent-style-name="Default">
      <style:text-properties fo:color="#646464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4" style:family="text" style:parent-style-name="Default">
      <style:text-properties fo:color="#4D4D4D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5" style:family="text" style:parent-style-name="Default">
      <style:text-properties fo:color="#979797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6" style:family="text" style:parent-style-name="Default">
      <style:text-properties fo:color="#7C7C7C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7" style:family="text" style:parent-style-name="Default">
      <style:text-properties fo:color="#4D4D4D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8" style:family="text" style:parent-style-name="Default">
      <style:text-properties fo:color="#646464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9" style:family="text" style:parent-style-name="Default">
      <style:text-properties fo:color="#646464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50" style:family="text" style:parent-style-name="Default">
      <style:text-properties fo:color="#646464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51" style:family="text" style:parent-style-name="Default">
      <style:text-properties fo:color="#646464" style:text-line-through-style="none" style:font-name="Times New Roman" style:font-name-asian="Times New Roman" style:font-name-complex="Times New Roman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2" style:family="text" style:parent-style-name="Default">
      <style:text-properties fo:color="#646464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3" style:family="text" style:parent-style-name="Default">
      <style:text-properties fo:color="#646464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4" style:family="text" style:parent-style-name="Default">
      <style:text-properties fo:color="#646464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5" style:family="text" style:parent-style-name="Default">
      <style:text-properties fo:color="#646464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6" style:family="text" style:parent-style-name="Default">
      <style:text-properties fo:color="#596D85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7" style:family="text" style:parent-style-name="Default">
      <style:text-properties fo:color="#646464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8" style:family="text" style:parent-style-name="Default">
      <style:text-properties fo:color="#6E7C93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9" style:family="text" style:parent-style-name="Default">
      <style:text-properties fo:color="#6E7C93" style:text-line-through-style="none" style:font-name="Times New Roman" style:font-name-asian="Times New Roman" style:font-name-complex="Times New Roman" fo:font-size="13pt" style:font-size-asian="13pt" style:font-size-complex="13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60" style:family="text" style:parent-style-name="Default">
      <style:text-properties fo:color="#4F5E91" style:text-line-through-style="none" style:font-name="Times New Roman" style:font-name-asian="Times New Roman" style:font-name-complex="Times New Roman" fo:font-size="13pt" style:font-size-asian="13pt" style:font-size-complex="13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61" style:family="text" style:parent-style-name="Default">
      <style:text-properties fo:color="#BABCBA" style:text-line-through-style="none" style:font-name="Times New Roman" style:font-name-asian="Times New Roman" style:font-name-complex="Times New Roman" fo:font-size="13pt" style:font-size-asian="13pt" style:font-size-complex="13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62" style:family="text" style:parent-style-name="Default">
      <style:text-properties fo:color="#596D85" style:text-line-through-style="none" style:font-name="Times New Roman" style:font-name-asian="Times New Roman" style:font-name-complex="Times New Roman" fo:font-size="13pt" style:font-size-asian="13pt" style:font-size-complex="13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63" style:family="text" style:parent-style-name="Default">
      <style:text-properties fo:color="#596D85" style:text-line-through-style="none" style:font-name="Times New Roman" style:font-name-asian="Times New Roman" style:font-name-complex="Times New Roman" fo:font-size="13pt" style:font-size-asian="13pt" style:font-size-complex="13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4" style:family="text" style:parent-style-name="Default">
      <style:text-properties fo:color="#646464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65" style:family="text" style:parent-style-name="Default">
      <style:text-properties fo:color="#646464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66" style:family="text" style:parent-style-name="Default">
      <style:text-properties fo:color="#5D5D5D" style:text-line-through-style="none" style:font-name="Courier New" style:font-name-asian="Courier New" style:font-name-complex="Courier New" fo:font-size="20pt" style:font-size-asian="20pt" style:font-size-complex="2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7" style:family="text" style:parent-style-name="Default">
      <style:text-properties fo:color="#5B6E83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8" style:family="text" style:parent-style-name="Default">
      <style:text-properties fo:color="#5B6E83" style:text-line-through-style="none" style:font-name="Times New Roman" style:font-name-asian="Times New Roman" style:font-name-complex="Times New Roman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9" style:family="text" style:parent-style-name="Default">
      <style:text-properties fo:color="#5B6E83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0" style:family="text" style:parent-style-name="Default">
      <style:text-properties fo:color="#707C8E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1" style:family="text" style:parent-style-name="Default">
      <style:text-properties fo:color="#707C8E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2" style:family="text" style:parent-style-name="Default">
      <style:text-properties fo:color="#707C8E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3" style:family="text" style:parent-style-name="Default">
      <style:text-properties fo:color="#5B6E83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4" style:family="text" style:parent-style-name="Default">
      <style:text-properties fo:color="#5B6E83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5" style:family="text" style:parent-style-name="Default">
      <style:text-properties fo:color="#AAB1AC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6" style:family="text" style:parent-style-name="Default">
      <style:text-properties fo:color="#707C8E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7" style:family="text" style:parent-style-name="Default">
      <style:text-properties fo:color="#85878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8" style:family="text" style:parent-style-name="Default">
      <style:text-properties fo:color="#6D6D6E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9" style:family="text" style:parent-style-name="Default">
      <style:text-properties fo:color="#707C8E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0" style:family="text" style:parent-style-name="Default">
      <style:text-properties fo:color="#6D6D6E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1" style:family="text" style:parent-style-name="Default">
      <style:text-properties fo:color="#707C8E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2" style:family="text" style:parent-style-name="Default">
      <style:text-properties fo:color="#858785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3" style:family="text" style:parent-style-name="Default">
      <style:text-properties fo:color="#5D5D5D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4" style:family="text" style:parent-style-name="Default">
      <style:text-properties fo:color="#4D4D4D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5" style:family="text" style:parent-style-name="Default">
      <style:text-properties fo:color="#5D5D5D" style:text-line-through-style="none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6" style:family="text" style:parent-style-name="Default">
      <style:text-properties fo:color="#5D5D5D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7" style:family="text" style:parent-style-name="Default">
      <style:text-properties fo:color="#5D5D5D" style:text-line-through-style="none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88" style:family="text" style:parent-style-name="Default">
      <style:text-properties fo:color="#5D5D5D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89" style:family="text" style:parent-style-name="Default">
      <style:text-properties fo:color="#6D6D6E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90" style:family="text" style:parent-style-name="Default">
      <style:text-properties fo:color="#5D5D5D" style:text-line-through-style="none" style:font-name="Arial" style:font-name-asian="Arial" style:font-name-complex="Arial" fo:font-size="8pt" style:font-size-asian="8pt" style:font-size-complex="8pt" fo:font-style="italic" style:font-style-asian="italic" style:font-style-complex="italic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91" style:family="text" style:parent-style-name="Default">
      <style:text-properties fo:color="#6D6D6E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92" style:family="text" style:parent-style-name="Default">
      <style:text-properties fo:color="#5D5D5D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3" style:family="text" style:parent-style-name="Default">
      <style:text-properties fo:color="#4D4D4D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4" style:family="text" style:parent-style-name="Default">
      <style:text-properties fo:color="#6D6D6E" style:text-line-through-style="none"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95" style:family="text" style:parent-style-name="Default">
      <style:text-properties fo:color="#5D5D5D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6" style:family="text" style:parent-style-name="Default">
      <style:text-properties fo:color="#858785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7" style:family="text" style:parent-style-name="Default">
      <style:text-properties fo:color="#6D6D6E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8" style:family="text" style:parent-style-name="Default">
      <style:text-properties fo:color="#5D5D5D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99" style:family="text" style:parent-style-name="Default">
      <style:text-properties fo:color="#5D5D5D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0" style:family="text" style:parent-style-name="Default">
      <style:text-properties fo:color="#6D6D6E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1" style:family="text" style:parent-style-name="Default">
      <style:text-properties fo:color="#4D4D4D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2" style:family="text" style:parent-style-name="Default">
      <style:text-properties fo:color="#6D6D6E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3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4" style:family="text" style:parent-style-name="Default">
      <style:text-properties fo:color="#4D4D4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5" style:family="text" style:parent-style-name="Default">
      <style:text-properties fo:color="#5D5D5D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roman"/>
    </style:style>
    <style:style style:name="T106" style:family="text" style:parent-style-name="Default">
      <style:text-properties fo:color="#6D6D6E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solid" style:text-underline-type="single" fo:font-weight="bold" style:font-weight-asian="bold" style:font-weight-complex="bold" style:text-position="-33%" style:text-outline="false" fo:text-shadow="none" style:font-family-generic="roman"/>
    </style:style>
    <style:style style:name="T107" style:family="text" style:parent-style-name="Default">
      <style:text-properties fo:color="#5D5D5D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08" style:family="text" style:parent-style-name="Default">
      <style:text-properties fo:color="#5D5D5D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roman"/>
    </style:style>
    <style:style style:name="T109" style:family="text" style:parent-style-name="Default">
      <style:text-properties fo:color="#6D6D6E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110" style:family="text" style:parent-style-name="Default">
      <style:text-properties fo:color="#6D6D6E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roman"/>
    </style:style>
    <style:style style:name="T111" style:family="text" style:parent-style-name="Default">
      <style:text-properties fo:color="#5D5D5D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12" style:family="text" style:parent-style-name="Default">
      <style:text-properties fo:color="#5D5D5D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113" style:family="text" style:parent-style-name="Default">
      <style:text-properties fo:color="#6D6D6E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14" style:family="text" style:parent-style-name="Default">
      <style:text-properties fo:color="#5D5D5D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15" style:family="text" style:parent-style-name="Default">
      <style:text-properties fo:color="#5D5D5D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16" style:family="text" style:parent-style-name="Default">
      <style:text-properties fo:color="#6D6D6E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117" style:family="text" style:parent-style-name="Default">
      <style:text-properties fo:color="#858785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118" style:family="text" style:parent-style-name="Default">
      <style:text-properties fo:color="#5D5D5D" style:text-line-through-style="none" style:font-name="Times New Roman" style:font-name-asian="Times New Roman" style:font-name-complex="Times New Roman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19" style:family="text" style:parent-style-name="Default">
      <style:text-properties fo:color="#4D4D4D" style:text-line-through-style="none" style:font-name="Times New Roman" style:font-name-asian="Times New Roman" style:font-name-complex="Times New Roman" fo:font-size="35pt" style:font-size-asian="35pt" style:font-size-complex="35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0" style:family="text" style:parent-style-name="Default">
      <style:text-properties fo:color="#4D4D4D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roman"/>
    </style:style>
    <style:style style:name="T121" style:family="text" style:parent-style-name="Default">
      <style:text-properties fo:color="#4D4D4D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2" style:family="text" style:parent-style-name="Default">
      <style:text-properties fo:color="#6D6D6E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3" style:family="text" style:parent-style-name="Default">
      <style:text-properties fo:color="#5D5D5D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24" style:family="text" style:parent-style-name="Default">
      <style:text-properties fo:color="#5D5D5D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5" style:family="text" style:parent-style-name="Default">
      <style:text-properties fo:color="#5D5D5D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6" style:family="text" style:parent-style-name="Default">
      <style:text-properties fo:color="#4D4D4D" style:text-line-through-style="none" style:font-name="Times New Roman" style:font-name-asian="Times New Roman" style:font-name-complex="Times New Roman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7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8" style:family="text" style:parent-style-name="Default">
      <style:text-properties fo:color="#4D4D4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29" style:family="text" style:parent-style-name="Default">
      <style:text-properties fo:color="#4D4D4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30" style:family="text" style:parent-style-name="Default">
      <style:text-properties fo:color="#6D6D6E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1" style:family="text" style:parent-style-name="Default">
      <style:text-properties fo:color="#5D5D5D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32" style:family="text" style:parent-style-name="Default">
      <style:text-properties fo:color="#5D5D5D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33" style:family="text" style:parent-style-name="Default">
      <style:text-properties fo:color="#5D5D5D" style:text-line-through-style="none" style:font-name="Times New Roman" style:font-name-asian="Times New Roman" style:font-name-complex="Times New Roman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34" style:family="text" style:parent-style-name="Default">
      <style:text-properties fo:color="#4D4D4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35" style:family="text" style:parent-style-name="Default">
      <style:text-properties fo:color="#4D4D4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36" style:family="text" style:parent-style-name="Default">
      <style:text-properties fo:color="#5D5D5D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37" style:family="text" style:parent-style-name="Default">
      <style:text-properties fo:color="#5D5D5D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38" style:family="text" style:parent-style-name="Default">
      <style:text-properties fo:color="#5D5D5D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39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40" style:family="text" style:parent-style-name="Default">
      <style:text-properties fo:color="#4D4D4D" style:text-line-through-style="none" style:font-name="Arial" style:font-name-asian="Arial" style:font-name-complex="Arial" fo:font-size="25pt" style:font-size-asian="25pt" style:font-size-complex="25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41" style:family="text" style:parent-style-name="Default">
      <style:text-properties fo:color="#4D4D4D" style:text-line-through-style="none" style:font-name="Arial" style:font-name-asian="Arial" style:font-name-complex="Arial" fo:font-size="25pt" style:font-size-asian="25pt" style:font-size-complex="25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42" style:family="text" style:parent-style-name="Default">
      <style:text-properties fo:color="#4D4D4D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3" style:family="text" style:parent-style-name="Default">
      <style:text-properties fo:color="#4D4D4D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4" style:family="text" style:parent-style-name="Default">
      <style:text-properties fo:color="#5D5D5D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45" style:family="text" style:parent-style-name="Default">
      <style:text-properties fo:color="#5D5D5D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46" style:family="text" style:parent-style-name="Default">
      <style:text-properties fo:color="#5D5D5D" style:text-line-through-style="none" style:font-name="Times New Roman" style:font-name-asian="Times New Roman" style:font-name-complex="Times New Roman" fo:font-size="23pt" style:font-size-asian="23pt" style:font-size-complex="23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47" style:family="text" style:parent-style-name="Default">
      <style:text-properties fo:color="#5D5D5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swiss"/>
    </style:style>
    <style:style style:name="T148" style:family="text" style:parent-style-name="Default">
      <style:text-properties fo:color="#5D5D5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49" style:family="text" style:parent-style-name="Default">
      <style:text-properties fo:color="#4D4D4D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50" style:family="text" style:parent-style-name="Default">
      <style:text-properties fo:color="#4D4D4D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1" style:family="text" style:parent-style-name="Default">
      <style:text-properties fo:color="#5D5D5D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52" style:family="text" style:parent-style-name="Default">
      <style:text-properties fo:color="#5D5D5D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3" style:family="text" style:parent-style-name="Default">
      <style:text-properties fo:color="#5D5D5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4" style:family="text" style:parent-style-name="Default">
      <style:text-properties fo:color="#5D5D5D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55" style:family="text" style:parent-style-name="Default">
      <style:text-properties fo:color="#5D5D5D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6" style:family="text" style:parent-style-name="Default">
      <style:text-properties fo:color="#6D6D6E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7" style:family="text" style:parent-style-name="Default">
      <style:text-properties fo:color="#5D5D5D" style:text-line-through-style="none" style:font-name="Times New Roman" style:font-name-asian="Times New Roman" style:font-name-complex="Times New Roman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58" style:family="text" style:parent-style-name="Default">
      <style:text-properties fo:color="#6D6D6E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9" style:family="text" style:parent-style-name="Default">
      <style:text-properties fo:color="#5D5D5D" style:text-line-through-style="none" style:font-name="Times New Roman" style:font-name-asian="Times New Roman" style:font-name-complex="Times New Roman" fo:font-size="29pt" style:font-size-asian="29pt" style:font-size-complex="2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0" style:family="text" style:parent-style-name="Default">
      <style:text-properties fo:color="#6D6D6E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1" style:family="text" style:parent-style-name="Default">
      <style:text-properties fo:color="#4D4D4D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62" style:family="text" style:parent-style-name="Default">
      <style:text-properties fo:color="#4D4D4D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3" style:family="text" style:parent-style-name="Default">
      <style:text-properties fo:color="#5D5D5D" style:text-line-through-style="none" style:font-name="Times New Roman" style:font-name-asian="Times New Roman" style:font-name-complex="Times New Roman" fo:font-size="29pt" style:font-size-asian="29pt" style:font-size-complex="29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64" style:family="text" style:parent-style-name="Default">
      <style:text-properties fo:color="#4D4D4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swiss"/>
    </style:style>
    <style:style style:name="T165" style:family="text" style:parent-style-name="Default">
      <style:text-properties fo:color="#4D4D4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66" style:family="text" style:parent-style-name="Default">
      <style:text-properties fo:color="#6D6D6E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7" style:family="text" style:parent-style-name="Default">
      <style:text-properties fo:color="#5D5D5D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8" style:family="text" style:parent-style-name="Default">
      <style:text-properties fo:color="#5D5D5D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69" style:family="text" style:parent-style-name="Default">
      <style:text-properties fo:color="#858785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0" style:family="text" style:parent-style-name="Default">
      <style:text-properties fo:color="#858785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71" style:family="text" style:parent-style-name="Default">
      <style:text-properties fo:color="#5D5D5D" style:text-line-through-style="none" style:font-name="Arial" style:font-name-asian="Arial" style:font-name-complex="Arial" fo:font-size="8pt" style:font-size-asian="8pt" style:font-size-complex="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2" style:family="text" style:parent-style-name="Default">
      <style:text-properties fo:color="#6D6D6E" style:text-line-through-style="none" style:font-name="Arial" style:font-name-asian="Arial" style:font-name-complex="Arial" fo:font-size="8pt" style:font-size-asian="8pt" style:font-size-complex="8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3" style:family="text" style:parent-style-name="Default">
      <style:text-properties fo:color="#85878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4" style:family="text" style:parent-style-name="Default">
      <style:text-properties fo:color="#5D5D5D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5" style:family="text" style:parent-style-name="Default">
      <style:text-properties fo:color="#5D5D5D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76" style:family="text" style:parent-style-name="Default">
      <style:text-properties fo:color="#5D5D5D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7" style:family="text" style:parent-style-name="Default">
      <style:text-properties fo:color="#4D4D4D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78" style:family="text" style:parent-style-name="Default">
      <style:text-properties fo:color="#6D6D6E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343958333333333cm"/>
    </style:style>
    <style:style style:name="co2" style:family="table-column">
      <style:table-column-properties fo:break-before="auto" style:column-width="0.185208333333333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3.889375cm"/>
    </style:style>
    <style:style style:name="co5" style:family="table-column">
      <style:table-column-properties fo:break-before="auto" style:column-width="0.529166666666667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1.2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64.25pt" style:use-optimal-row-height="false" fo:break-before="auto"/>
    </style:style>
    <style:style style:name="ro2" style:family="table-row">
      <style:table-row-properties style:row-height="12.95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266.25pt" style:use-optimal-row-height="false" fo:break-before="auto"/>
    </style:style>
    <style:style style:name="ro7" style:family="table-row">
      <style:table-row-properties style:row-height="34.5pt" style:use-optimal-row-height="false" fo:break-before="auto"/>
    </style:style>
    <style:style style:name="ro8" style:family="table-row">
      <style:table-row-properties style:row-height="128.25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ro10" style:family="table-row">
      <style:table-row-properties style:row-height="47.45pt" style:use-optimal-row-height="false" fo:break-before="auto"/>
    </style:style>
    <style:style style:name="ro11" style:family="table-row">
      <style:table-row-properties style:row-height="11.45pt" style:use-optimal-row-height="false" fo:break-before="auto"/>
    </style:style>
    <style:style style:name="ro12" style:family="table-row">
      <style:table-row-properties style:row-height="9.75pt" style:use-optimal-row-height="false" fo:break-before="auto"/>
    </style:style>
    <style:style style:name="ro13" style:family="table-row">
      <style:table-row-properties style:row-height="21.6pt" style:use-optimal-row-height="false" fo:break-before="auto"/>
    </style:style>
    <style:style style:name="ro14" style:family="table-row">
      <style:table-row-properties style:row-height="48.75pt" style:use-optimal-row-height="false" fo:break-before="auto"/>
    </style:style>
    <style:style style:name="ro15" style:family="table-row">
      <style:table-row-properties style:row-height="154.5pt" style:use-optimal-row-height="false" fo:break-before="auto"/>
    </style:style>
    <style:style style:name="ro16" style:family="table-row">
      <style:table-row-properties style:row-height="39pt" style:use-optimal-row-height="false" fo:break-before="auto"/>
    </style:style>
    <style:style style:name="ro17" style:family="table-row">
      <style:table-row-properties style:row-height="248.25pt" style:use-optimal-row-height="false" fo:break-before="auto"/>
    </style:style>
    <style:style style:name="ro18" style:family="table-row">
      <style:table-row-properties style:row-height="69.6pt" style:use-optimal-row-height="false" fo:break-before="auto"/>
    </style:style>
    <style:style style:name="ro19" style:family="table-row">
      <style:table-row-properties style:row-height="77.25pt" style:use-optimal-row-height="false" fo:break-before="auto"/>
    </style:style>
    <style:style style:name="ro20" style:family="table-row">
      <style:table-row-properties style:row-height="408.95pt" style:use-optimal-row-height="false" fo:break-before="auto"/>
    </style:style>
    <style:style style:name="ro21" style:family="table-row">
      <style:table-row-properties style:row-height="210.95pt" style:use-optimal-row-height="false" fo:break-before="auto"/>
    </style:style>
    <style:style style:name="ro22" style:family="table-row">
      <style:table-row-properties style:row-height="179.1pt" style:use-optimal-row-height="false" fo:break-before="auto"/>
    </style:style>
    <style:style style:name="ro2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122">
      <style:graphic-properties draw:fill="none" draw:stroke="solid" svg:stroke-width="0.01001in" svg:stroke-color="#000000" svg:stroke-opacity="100%"/>
    </style:style>
    <style:style style:family="graphic" style:name="a123">
      <style:graphic-properties draw:fill="none" draw:stroke="solid" svg:stroke-width="0.01001in" svg:stroke-color="#000000" svg:stroke-opacity="100%"/>
    </style:style>
    <style:style style:family="graphic" style:name="a124">
      <style:graphic-properties draw:fill="none" draw:stroke="solid" svg:stroke-width="0.01001in" svg:stroke-color="#000000" svg:stroke-opacity="100%"/>
    </style:style>
    <style:style style:family="graphic" style:name="a30">
      <style:graphic-properties draw:fill="none" draw:stroke="solid" svg:stroke-width="0.01001in" svg:stroke-color="#000000" svg:stroke-opacity="100%"/>
    </style:style>
    <style:style style:family="graphic" style:name="a125">
      <style:graphic-properties draw:fill="none" draw:stroke="solid" svg:stroke-width="0.01001in" svg:stroke-color="#000000" svg:stroke-opacity="100%"/>
    </style:style>
    <style:style style:family="graphic" style:name="a31">
      <style:graphic-properties draw:fill="none" draw:stroke="solid" svg:stroke-width="0.01001in" svg:stroke-color="#000000" svg:stroke-opacity="100%"/>
    </style:style>
    <style:style style:family="graphic" style:name="a126">
      <style:graphic-properties draw:fill="none" draw:stroke="solid" svg:stroke-width="0.01001in" svg:stroke-color="#000000" svg:stroke-opacity="100%"/>
    </style:style>
    <style:style style:family="graphic" style:name="a32">
      <style:graphic-properties draw:fill="none" draw:stroke="solid" svg:stroke-width="0.01001in" svg:stroke-color="#000000" svg:stroke-opacity="100%"/>
    </style:style>
    <style:style style:family="graphic" style:name="a127">
      <style:graphic-properties draw:fill="none" draw:stroke="solid" svg:stroke-width="0.01001in" svg:stroke-color="#000000" svg:stroke-opacity="100%"/>
    </style:style>
    <style:style style:family="graphic" style:name="a33">
      <style:graphic-properties draw:fill="none" draw:stroke="solid" svg:stroke-width="0.01001in" svg:stroke-color="#000000" svg:stroke-opacity="100%"/>
    </style:style>
    <style:style style:family="graphic" style:name="a128">
      <style:graphic-properties draw:fill="none" draw:stroke="solid" svg:stroke-width="0.01001in" svg:stroke-color="#000000" svg:stroke-opacity="100%"/>
    </style:style>
    <style:style style:family="graphic" style:name="a34">
      <style:graphic-properties draw:fill="none" draw:stroke="solid" svg:stroke-width="0.01001in" svg:stroke-color="#000000" svg:stroke-opacity="100%"/>
    </style:style>
    <style:style style:family="graphic" style:name="a129">
      <style:graphic-properties draw:fill="none" draw:stroke="solid" svg:stroke-width="0.01001in" svg:stroke-color="#000000" svg:stroke-opacity="100%"/>
    </style:style>
    <style:style style:family="graphic" style:name="a35">
      <style:graphic-properties draw:fill="none" draw:stroke="solid" svg:stroke-width="0.01001in" svg:stroke-color="#000000" svg:stroke-opacity="100%"/>
    </style:style>
    <style:style style:family="graphic" style:name="a36">
      <style:graphic-properties draw:fill="none" draw:stroke="solid" svg:stroke-width="0.01668in" svg:stroke-color="#000000" svg:stroke-opacity="100%"/>
    </style:style>
    <style:style style:family="graphic" style:name="a37">
      <style:graphic-properties draw:fill="none" draw:stroke="solid" svg:stroke-width="0.01001in" svg:stroke-color="#000000" svg:stroke-opacity="100%"/>
    </style:style>
    <style:style style:family="graphic" style:name="a38" style:parent-style-name="Graphics">
      <style:graphic-properties draw:fill="none" draw:stroke="none"/>
    </style:style>
    <style:style style:family="graphic" style:name="a39" style:parent-style-name="Graphics">
      <style:graphic-properties draw:fill="none" draw:stroke="none"/>
    </style:style>
    <style:style style:family="graphic" style:name="a80">
      <style:graphic-properties draw:fill="none" draw:stroke="solid" svg:stroke-width="0.0139in" svg:stroke-color="#6d6d6e" svg:stroke-opacity="100%"/>
    </style:style>
    <style:style style:family="graphic" style:name="a81">
      <style:graphic-properties draw:fill="none" draw:stroke="solid" svg:stroke-width="0.01001in" svg:stroke-color="#000000" svg:stroke-opacity="100%"/>
    </style:style>
    <style:style style:family="graphic" style:name="a82">
      <style:graphic-properties draw:fill="none" draw:stroke="solid" svg:stroke-width="0.01668in" svg:stroke-color="#000000" svg:stroke-opacity="100%"/>
    </style:style>
    <style:style style:family="graphic" style:name="a83">
      <style:graphic-properties draw:fill="none" draw:stroke="solid" svg:stroke-width="0.0139in" svg:stroke-color="#6d6d6e" svg:stroke-opacity="100%"/>
    </style:style>
    <style:style style:family="graphic" style:name="a84">
      <style:graphic-properties draw:fill="none" draw:stroke="solid" svg:stroke-width="0.01001in" svg:stroke-color="#000000" svg:stroke-opacity="100%"/>
    </style:style>
    <style:style style:family="graphic" style:name="a85">
      <style:graphic-properties draw:fill="none" draw:stroke="solid" svg:stroke-width="0.01001in" svg:stroke-color="#000000" svg:stroke-opacity="100%"/>
    </style:style>
    <style:style style:family="graphic" style:name="a86">
      <style:graphic-properties draw:fill="none" draw:stroke="solid" svg:stroke-width="0.01001in" svg:stroke-color="#000000" svg:stroke-opacity="100%"/>
    </style:style>
    <style:style style:family="graphic" style:name="a87">
      <style:graphic-properties draw:fill="none" draw:stroke="solid" svg:stroke-width="0.01001in" svg:stroke-color="#000000" svg:stroke-opacity="100%"/>
    </style:style>
    <style:style style:family="graphic" style:name="a88">
      <style:graphic-properties draw:fill="none" draw:stroke="solid" svg:stroke-width="0.01001in" svg:stroke-color="#000000" svg:stroke-opacity="100%"/>
    </style:style>
    <style:style style:family="graphic" style:name="a89">
      <style:graphic-properties draw:fill="none" draw:stroke="solid" svg:stroke-width="0.01001in" svg:stroke-color="#000000" svg:stroke-opacity="100%"/>
    </style:style>
    <style:style style:family="graphic" style:name="a130">
      <style:graphic-properties draw:fill="none" draw:stroke="solid" svg:stroke-width="0.01001in" svg:stroke-color="#000000" svg:stroke-opacity="100%"/>
    </style:style>
    <style:style style:family="graphic" style:name="a131">
      <style:graphic-properties draw:fill="none" draw:stroke="solid" svg:stroke-width="0.01001in" svg:stroke-color="#000000" svg:stroke-opacity="100%"/>
    </style:style>
    <style:style style:family="graphic" style:name="a132">
      <style:graphic-properties draw:fill="none" draw:stroke="solid" svg:stroke-width="0.01001in" svg:stroke-color="#000000" svg:stroke-opacity="100%"/>
    </style:style>
    <style:style style:family="graphic" style:name="a133">
      <style:graphic-properties draw:fill="none" draw:stroke="solid" svg:stroke-width="0.01001in" svg:stroke-color="#000000" svg:stroke-opacity="100%"/>
    </style:style>
    <style:style style:family="graphic" style:name="a134">
      <style:graphic-properties draw:fill="none" draw:stroke="solid" svg:stroke-width="0.01001in" svg:stroke-color="#000000" svg:stroke-opacity="100%"/>
    </style:style>
    <style:style style:family="graphic" style:name="a40">
      <style:graphic-properties draw:fill="none" draw:stroke="solid" svg:stroke-width="0.02335in" svg:stroke-color="#000000" svg:stroke-opacity="100%"/>
    </style:style>
    <style:style style:family="graphic" style:name="a135">
      <style:graphic-properties draw:fill="none" draw:stroke="solid" svg:stroke-width="0.01001in" svg:stroke-color="#000000" svg:stroke-opacity="100%"/>
    </style:style>
    <style:style style:family="graphic" style:name="a41">
      <style:graphic-properties draw:fill="none" draw:stroke="solid" svg:stroke-width="0.01334in" svg:stroke-color="#000000" svg:stroke-opacity="100%"/>
    </style:style>
    <style:style style:family="graphic" style:name="a136">
      <style:graphic-properties draw:fill="none" draw:stroke="solid" svg:stroke-width="0.01001in" svg:stroke-color="#000000" svg:stroke-opacity="100%"/>
    </style:style>
    <style:style style:family="graphic" style:name="a42">
      <style:graphic-properties draw:fill="none" draw:stroke="solid" svg:stroke-width="0.01001in" svg:stroke-color="#000000" svg:stroke-opacity="100%"/>
    </style:style>
    <style:style style:family="graphic" style:name="a137">
      <style:graphic-properties draw:fill="none" draw:stroke="solid" svg:stroke-width="0.01001in" svg:stroke-color="#000000" svg:stroke-opacity="100%"/>
    </style:style>
    <style:style style:family="graphic" style:name="a43">
      <style:graphic-properties draw:fill="none" draw:stroke="solid" svg:stroke-width="0.01668in" svg:stroke-color="#000000" svg:stroke-opacity="100%"/>
    </style:style>
    <style:style style:family="graphic" style:name="a138">
      <style:graphic-properties draw:fill="none" draw:stroke="solid" svg:stroke-width="0.01001in" svg:stroke-color="#000000" svg:stroke-opacity="100%"/>
    </style:style>
    <style:style style:family="graphic" style:name="a44">
      <style:graphic-properties draw:fill="none" draw:stroke="solid" svg:stroke-width="0.01001in" svg:stroke-color="#000000" svg:stroke-opacity="100%"/>
    </style:style>
    <style:style style:family="graphic" style:name="a139">
      <style:graphic-properties draw:fill="none" draw:stroke="solid" svg:stroke-width="0.01001in" svg:stroke-color="#000000" svg:stroke-opacity="100%"/>
    </style:style>
    <style:style style:family="graphic" style:name="a45">
      <style:graphic-properties draw:fill="none" draw:stroke="solid" svg:stroke-width="0.01668in" svg:stroke-color="#000000" svg:stroke-opacity="100%"/>
    </style:style>
    <style:style style:family="graphic" style:name="a46">
      <style:graphic-properties draw:fill="none" draw:stroke="solid" svg:stroke-width="0.01001in" svg:stroke-color="#000000" svg:stroke-opacity="100%"/>
    </style:style>
    <style:style style:family="graphic" style:name="a47">
      <style:graphic-properties draw:fill="none" draw:stroke="solid" svg:stroke-width="0.01668in" svg:stroke-color="#000000" svg:stroke-opacity="100%"/>
    </style:style>
    <style:style style:family="graphic" style:name="a48">
      <style:graphic-properties draw:fill="none" draw:stroke="solid" svg:stroke-width="0.01001in" svg:stroke-color="#000000" svg:stroke-opacity="100%"/>
    </style:style>
    <style:style style:family="graphic" style:name="a49">
      <style:graphic-properties draw:fill="none" draw:stroke="solid" svg:stroke-width="0.0139in" svg:stroke-color="#4d4d4d" svg:stroke-opacity="100%"/>
    </style:style>
    <style:style style:family="graphic" style:name="a90">
      <style:graphic-properties draw:fill="none" draw:stroke="solid" svg:stroke-width="0.01001in" svg:stroke-color="#000000" svg:stroke-opacity="100%"/>
    </style:style>
    <style:style style:family="graphic" style:name="a91">
      <style:graphic-properties draw:fill="none" draw:stroke="solid" svg:stroke-width="0.01001in" svg:stroke-color="#000000" svg:stroke-opacity="100%"/>
    </style:style>
    <style:style style:family="graphic" style:name="a92">
      <style:graphic-properties draw:fill="none" draw:stroke="solid" svg:stroke-width="0.01001in" svg:stroke-color="#000000" svg:stroke-opacity="100%"/>
    </style:style>
    <style:style style:family="graphic" style:name="a93">
      <style:graphic-properties draw:fill="none" draw:stroke="solid" svg:stroke-width="0.01001in" svg:stroke-color="#000000" svg:stroke-opacity="100%"/>
    </style:style>
    <style:style style:family="graphic" style:name="a94">
      <style:graphic-properties draw:fill="none" draw:stroke="solid" svg:stroke-width="0.01001in" svg:stroke-color="#000000" svg:stroke-opacity="100%"/>
    </style:style>
    <style:style style:family="graphic" style:name="a95">
      <style:graphic-properties draw:fill="none" draw:stroke="solid" svg:stroke-width="0.01001in" svg:stroke-color="#000000" svg:stroke-opacity="100%"/>
    </style:style>
    <style:style style:family="graphic" style:name="a96">
      <style:graphic-properties draw:fill="none" draw:stroke="solid" svg:stroke-width="0.01001in" svg:stroke-color="#000000" svg:stroke-opacity="100%"/>
    </style:style>
    <style:style style:family="graphic" style:name="a97">
      <style:graphic-properties draw:fill="none" draw:stroke="solid" svg:stroke-width="0.01001in" svg:stroke-color="#000000" svg:stroke-opacity="100%"/>
    </style:style>
    <style:style style:family="graphic" style:name="a98">
      <style:graphic-properties draw:fill="none" draw:stroke="solid" svg:stroke-width="0.01001in" svg:stroke-color="#000000" svg:stroke-opacity="100%"/>
    </style:style>
    <style:style style:family="graphic" style:name="a99">
      <style:graphic-properties draw:fill="none" draw:stroke="solid" svg:stroke-width="0.01001in" svg:stroke-color="#000000" svg:stroke-opacity="100%"/>
    </style:style>
    <style:style style:family="graphic" style:name="a140">
      <style:graphic-properties draw:fill="none" draw:stroke="solid" svg:stroke-width="0.01001in" svg:stroke-color="#000000" svg:stroke-opacity="100%"/>
    </style:style>
    <style:style style:family="graphic" style:name="a141">
      <style:graphic-properties draw:fill="none" draw:stroke="solid" svg:stroke-width="0.0139in" svg:stroke-color="#6d6d6e" svg:stroke-opacity="100%"/>
    </style:style>
    <style:style style:family="graphic" style:name="a142">
      <style:graphic-properties draw:fill="none" draw:stroke="solid" svg:stroke-width="0.01001in" svg:stroke-color="#000000" svg:stroke-opacity="100%"/>
    </style:style>
    <style:style style:family="graphic" style:name="a143">
      <style:graphic-properties draw:fill="none" draw:stroke="solid" svg:stroke-width="0.01001in" svg:stroke-color="#000000" svg:stroke-opacity="100%"/>
    </style:style>
    <style:style style:family="graphic" style:name="a144">
      <style:graphic-properties draw:fill="none" draw:stroke="solid" svg:stroke-width="0.01001in" svg:stroke-color="#000000" svg:stroke-opacity="100%"/>
    </style:style>
    <style:style style:family="graphic" style:name="a50">
      <style:graphic-properties draw:fill="none" draw:stroke="solid" svg:stroke-width="0.0139in" svg:stroke-color="#5d5d5d" svg:stroke-opacity="100%"/>
    </style:style>
    <style:style style:family="graphic" style:name="a145">
      <style:graphic-properties draw:fill="none" draw:stroke="solid" svg:stroke-width="0.01001in" svg:stroke-color="#000000" svg:stroke-opacity="100%"/>
    </style:style>
    <style:style style:family="graphic" style:name="a51" style:parent-style-name="Graphics">
      <style:graphic-properties draw:fill="none" draw:stroke="none"/>
    </style:style>
    <style:style style:family="graphic" style:name="a146">
      <style:graphic-properties draw:fill="none" draw:stroke="solid" svg:stroke-width="0.01001in" svg:stroke-color="#000000" svg:stroke-opacity="100%"/>
    </style:style>
    <style:style style:family="graphic" style:name="a52">
      <style:graphic-properties draw:fill="none" draw:stroke="solid" svg:stroke-width="0.02001in" svg:stroke-color="#000000" svg:stroke-opacity="100%"/>
    </style:style>
    <style:style style:family="graphic" style:name="a147">
      <style:graphic-properties draw:fill="none" draw:stroke="solid" svg:stroke-width="0.01001in" svg:stroke-color="#000000" svg:stroke-opacity="100%"/>
    </style:style>
    <style:style style:family="graphic" style:name="a53">
      <style:graphic-properties draw:fill="none" draw:stroke="solid" svg:stroke-width="0.01001in" svg:stroke-color="#000000" svg:stroke-opacity="100%"/>
    </style:style>
    <style:style style:family="graphic" style:name="a148">
      <style:graphic-properties draw:fill="none" draw:stroke="solid" svg:stroke-width="0.01001in" svg:stroke-color="#000000" svg:stroke-opacity="100%"/>
    </style:style>
    <style:style style:family="graphic" style:name="a54">
      <style:graphic-properties draw:fill="none" draw:stroke="solid" svg:stroke-width="0.02001in" svg:stroke-color="#000000" svg:stroke-opacity="100%"/>
    </style:style>
    <style:style style:family="graphic" style:name="a149">
      <style:graphic-properties draw:fill="none" draw:stroke="solid" svg:stroke-width="0.01001in" svg:stroke-color="#000000" svg:stroke-opacity="100%"/>
    </style:style>
    <style:style style:family="graphic" style:name="a55">
      <style:graphic-properties draw:fill="none" draw:stroke="solid" svg:stroke-width="0.01001in" svg:stroke-color="#000000" svg:stroke-opacity="100%"/>
    </style:style>
    <style:style style:family="graphic" style:name="a56">
      <style:graphic-properties draw:fill="none" draw:stroke="solid" svg:stroke-width="0.00347in" svg:stroke-color="#000000" svg:stroke-opacity="100%"/>
    </style:style>
    <style:style style:family="graphic" style:name="a57">
      <style:graphic-properties draw:fill="none" draw:stroke="solid" svg:stroke-width="0.01001in" svg:stroke-color="#000000" svg:stroke-opacity="100%"/>
    </style:style>
    <style:style style:family="graphic" style:name="a58">
      <style:graphic-properties draw:fill="none" draw:stroke="solid" svg:stroke-width="0.0139in" svg:stroke-color="#5d5d5d" svg:stroke-opacity="100%"/>
    </style:style>
    <style:style style:family="graphic" style:name="a59">
      <style:graphic-properties draw:fill="none" draw:stroke="solid" svg:stroke-width="0.0139in" svg:stroke-color="#6d6d6e" svg:stroke-opacity="100%"/>
    </style:style>
    <style:style style:family="graphic" style:name="a0">
      <style:graphic-properties draw:fill="none" draw:stroke="solid" svg:stroke-width="0.02335in" svg:stroke-color="#000000" svg:stroke-opacity="100%"/>
    </style:style>
    <style:style style:family="graphic" style:name="a1">
      <style:graphic-properties draw:fill="none" draw:stroke="solid" svg:stroke-width="0.01001in" svg:stroke-color="#000000" svg:stroke-opacity="100%"/>
    </style:style>
    <style:style style:family="graphic" style:name="a2">
      <style:graphic-properties draw:fill="none" draw:stroke="solid" svg:stroke-width="0.00347in" svg:stroke-color="#000000" svg:stroke-opacity="100%"/>
    </style:style>
    <style:style style:family="graphic" style:name="a3">
      <style:graphic-properties draw:fill="none" draw:stroke="solid" svg:stroke-width="0.01001in" svg:stroke-color="#000000" svg:stroke-opacity="100%"/>
    </style:style>
    <style:style style:family="graphic" style:name="a4">
      <style:graphic-properties draw:fill="none" draw:stroke="solid" svg:stroke-width="0.01001in" svg:stroke-color="#000000" svg:stroke-opacity="100%"/>
    </style:style>
    <style:style style:family="graphic" style:name="a100">
      <style:graphic-properties draw:fill="none" draw:stroke="solid" svg:stroke-width="0.01001in" svg:stroke-color="#000000" svg:stroke-opacity="100%"/>
    </style:style>
    <style:style style:family="graphic" style:name="a5">
      <style:graphic-properties draw:fill="none" draw:stroke="solid" svg:stroke-width="0.01001in" svg:stroke-color="#000000" svg:stroke-opacity="100%"/>
    </style:style>
    <style:style style:family="graphic" style:name="a101">
      <style:graphic-properties draw:fill="none" draw:stroke="solid" svg:stroke-width="0.01001in" svg:stroke-color="#000000" svg:stroke-opacity="100%"/>
    </style:style>
    <style:style style:family="graphic" style:name="a6">
      <style:graphic-properties draw:fill="none" draw:stroke="solid" svg:stroke-width="0.01001in" svg:stroke-color="#000000" svg:stroke-opacity="100%"/>
    </style:style>
    <style:style style:family="graphic" style:name="a102">
      <style:graphic-properties draw:fill="none" draw:stroke="solid" svg:stroke-width="0.01001in" svg:stroke-color="#000000" svg:stroke-opacity="100%"/>
    </style:style>
    <style:style style:family="graphic" style:name="a7">
      <style:graphic-properties draw:fill="none" draw:stroke="solid" svg:stroke-width="0.01001in" svg:stroke-color="#000000" svg:stroke-opacity="100%"/>
    </style:style>
    <style:style style:family="graphic" style:name="a103">
      <style:graphic-properties draw:fill="none" draw:stroke="solid" svg:stroke-width="0.01001in" svg:stroke-color="#000000" svg:stroke-opacity="100%"/>
    </style:style>
    <style:style style:family="graphic" style:name="a8">
      <style:graphic-properties draw:fill="none" draw:stroke="solid" svg:stroke-width="0.01001in" svg:stroke-color="#000000" svg:stroke-opacity="100%"/>
    </style:style>
    <style:style style:family="graphic" style:name="a104">
      <style:graphic-properties draw:fill="none" draw:stroke="solid" svg:stroke-width="0.01001in" svg:stroke-color="#000000" svg:stroke-opacity="100%"/>
    </style:style>
    <style:style style:family="graphic" style:name="a9">
      <style:graphic-properties draw:fill="none" draw:stroke="solid" svg:stroke-width="0.01001in" svg:stroke-color="#000000" svg:stroke-opacity="100%"/>
    </style:style>
    <style:style style:family="graphic" style:name="a105">
      <style:graphic-properties draw:fill="none" draw:stroke="solid" svg:stroke-width="0.01001in" svg:stroke-color="#000000" svg:stroke-opacity="100%"/>
    </style:style>
    <style:style style:family="graphic" style:name="a10">
      <style:graphic-properties draw:fill="none" draw:stroke="solid" svg:stroke-width="0.01001in" svg:stroke-color="#000000" svg:stroke-opacity="100%"/>
    </style:style>
    <style:style style:family="graphic" style:name="a106">
      <style:graphic-properties draw:fill="none" draw:stroke="solid" svg:stroke-width="0.01001in" svg:stroke-color="#000000" svg:stroke-opacity="100%"/>
    </style:style>
    <style:style style:family="graphic" style:name="a11">
      <style:graphic-properties draw:fill="none" draw:stroke="solid" svg:stroke-width="0.01001in" svg:stroke-color="#000000" svg:stroke-opacity="100%"/>
    </style:style>
    <style:style style:family="graphic" style:name="a107">
      <style:graphic-properties draw:fill="none" draw:stroke="solid" svg:stroke-width="0.01001in" svg:stroke-color="#000000" svg:stroke-opacity="100%"/>
    </style:style>
    <style:style style:family="graphic" style:name="a12">
      <style:graphic-properties draw:fill="none" draw:stroke="solid" svg:stroke-width="0.01001in" svg:stroke-color="#000000" svg:stroke-opacity="100%"/>
    </style:style>
    <style:style style:family="graphic" style:name="a108">
      <style:graphic-properties draw:fill="none" draw:stroke="solid" svg:stroke-width="0.01001in" svg:stroke-color="#000000" svg:stroke-opacity="100%"/>
    </style:style>
    <style:style style:family="graphic" style:name="a13">
      <style:graphic-properties draw:fill="none" draw:stroke="solid" svg:stroke-width="0.01001in" svg:stroke-color="#000000" svg:stroke-opacity="100%"/>
    </style:style>
    <style:style style:family="graphic" style:name="a109">
      <style:graphic-properties draw:fill="none" draw:stroke="solid" svg:stroke-width="0.01001in" svg:stroke-color="#000000" svg:stroke-opacity="100%"/>
    </style:style>
    <style:style style:family="graphic" style:name="a14">
      <style:graphic-properties draw:fill="none" draw:stroke="solid" svg:stroke-width="0.01001in" svg:stroke-color="#000000" svg:stroke-opacity="100%"/>
    </style:style>
    <style:style style:family="graphic" style:name="a15">
      <style:graphic-properties draw:fill="none" draw:stroke="solid" svg:stroke-width="0.01001in" svg:stroke-color="#000000" svg:stroke-opacity="100%"/>
    </style:style>
    <style:style style:family="graphic" style:name="a16">
      <style:graphic-properties draw:fill="none" draw:stroke="solid" svg:stroke-width="0.01001in" svg:stroke-color="#000000" svg:stroke-opacity="100%"/>
    </style:style>
    <style:style style:family="graphic" style:name="a17">
      <style:graphic-properties draw:fill="none" draw:stroke="solid" svg:stroke-width="0.01001in" svg:stroke-color="#000000" svg:stroke-opacity="100%"/>
    </style:style>
    <style:style style:family="graphic" style:name="a18">
      <style:graphic-properties draw:fill="none" draw:stroke="solid" svg:stroke-width="0.01001in" svg:stroke-color="#000000" svg:stroke-opacity="100%"/>
    </style:style>
    <style:style style:family="graphic" style:name="a19">
      <style:graphic-properties draw:fill="none" draw:stroke="solid" svg:stroke-width="0.01001in" svg:stroke-color="#000000" svg:stroke-opacity="100%"/>
    </style:style>
    <style:style style:family="graphic" style:name="a150">
      <style:graphic-properties draw:fill="none" draw:stroke="solid" svg:stroke-width="0.01001in" svg:stroke-color="#000000" svg:stroke-opacity="100%"/>
    </style:style>
    <style:style style:family="graphic" style:name="a151">
      <style:graphic-properties draw:fill="none" draw:stroke="solid" svg:stroke-width="0.01001in" svg:stroke-color="#000000" svg:stroke-opacity="100%"/>
    </style:style>
    <style:style style:family="graphic" style:name="a152">
      <style:graphic-properties draw:fill="none" draw:stroke="solid" svg:stroke-width="0.01001in" svg:stroke-color="#000000" svg:stroke-opacity="100%"/>
    </style:style>
    <style:style style:family="graphic" style:name="a153">
      <style:graphic-properties draw:fill="none" draw:stroke="solid" svg:stroke-width="0.01001in" svg:stroke-color="#000000" svg:stroke-opacity="100%"/>
    </style:style>
    <style:style style:family="graphic" style:name="a154">
      <style:graphic-properties draw:fill="none" draw:stroke="solid" svg:stroke-width="0.01001in" svg:stroke-color="#000000" svg:stroke-opacity="100%"/>
    </style:style>
    <style:style style:family="graphic" style:name="a60">
      <style:graphic-properties draw:fill="none" draw:stroke="solid" svg:stroke-width="0.02001in" svg:stroke-color="#000000" svg:stroke-opacity="100%"/>
    </style:style>
    <style:style style:family="graphic" style:name="a155">
      <style:graphic-properties draw:fill="none" draw:stroke="solid" svg:stroke-width="0.01001in" svg:stroke-color="#000000" svg:stroke-opacity="100%"/>
    </style:style>
    <style:style style:family="graphic" style:name="a61">
      <style:graphic-properties draw:fill="none" draw:stroke="solid" svg:stroke-width="0.01334in" svg:stroke-color="#000000" svg:stroke-opacity="100%"/>
    </style:style>
    <style:style style:family="graphic" style:name="a156">
      <style:graphic-properties draw:fill="none" draw:stroke="solid" svg:stroke-width="0.01001in" svg:stroke-color="#000000" svg:stroke-opacity="100%"/>
    </style:style>
    <style:style style:family="graphic" style:name="a62">
      <style:graphic-properties draw:fill="none" draw:stroke="solid" svg:stroke-width="0.01334in" svg:stroke-color="#000000" svg:stroke-opacity="100%"/>
    </style:style>
    <style:style style:family="graphic" style:name="a157">
      <style:graphic-properties draw:fill="none" draw:stroke="solid" svg:stroke-width="0.0139in" svg:stroke-color="#4d4d4d" svg:stroke-opacity="100%"/>
    </style:style>
    <style:style style:family="graphic" style:name="a63">
      <style:graphic-properties draw:fill="none" draw:stroke="solid" svg:stroke-width="0.01001in" svg:stroke-color="#000000" svg:stroke-opacity="100%"/>
    </style:style>
    <style:style style:family="graphic" style:name="a158">
      <style:graphic-properties draw:fill="none" draw:stroke="solid" svg:stroke-width="0.0139in" svg:stroke-color="#5d5d5d" svg:stroke-opacity="100%"/>
    </style:style>
    <style:style style:family="graphic" style:name="a64">
      <style:graphic-properties draw:fill="none" draw:stroke="solid" svg:stroke-width="0.02001in" svg:stroke-color="#000000" svg:stroke-opacity="100%"/>
    </style:style>
    <style:style style:family="graphic" style:name="a159">
      <style:graphic-properties draw:fill="none" draw:stroke="solid" svg:stroke-width="0.0139in" svg:stroke-color="#5d5d5d" svg:stroke-opacity="100%"/>
    </style:style>
    <style:style style:family="graphic" style:name="a65">
      <style:graphic-properties draw:fill="none" draw:stroke="solid" svg:stroke-width="0.01001in" svg:stroke-color="#000000" svg:stroke-opacity="100%"/>
    </style:style>
    <style:style style:family="graphic" style:name="a66">
      <style:graphic-properties draw:fill="none" draw:stroke="solid" svg:stroke-width="0.01001in" svg:stroke-color="#000000" svg:stroke-opacity="100%"/>
    </style:style>
    <style:style style:family="graphic" style:name="a67">
      <style:graphic-properties draw:fill="none" draw:stroke="solid" svg:stroke-width="0.02001in" svg:stroke-color="#000000" svg:stroke-opacity="100%"/>
    </style:style>
    <style:style style:family="graphic" style:name="a68">
      <style:graphic-properties draw:fill="none" draw:stroke="solid" svg:stroke-width="0.01001in" svg:stroke-color="#000000" svg:stroke-opacity="100%"/>
    </style:style>
    <style:style style:family="graphic" style:name="a69">
      <style:graphic-properties draw:fill="none" draw:stroke="solid" svg:stroke-width="0.01334in" svg:stroke-color="#000000" svg:stroke-opacity="100%"/>
    </style:style>
    <style:style style:family="graphic" style:name="a110">
      <style:graphic-properties draw:fill="none" draw:stroke="solid" svg:stroke-width="0.01001in" svg:stroke-color="#000000" svg:stroke-opacity="100%"/>
    </style:style>
    <style:style style:family="graphic" style:name="a111">
      <style:graphic-properties draw:fill="none" draw:stroke="solid" svg:stroke-width="0.01001in" svg:stroke-color="#000000" svg:stroke-opacity="100%"/>
    </style:style>
    <style:style style:family="graphic" style:name="a112">
      <style:graphic-properties draw:fill="none" draw:stroke="solid" svg:stroke-width="0.01001in" svg:stroke-color="#000000" svg:stroke-opacity="100%"/>
    </style:style>
    <style:style style:family="graphic" style:name="a113">
      <style:graphic-properties draw:fill="none" draw:stroke="solid" svg:stroke-width="0.01001in" svg:stroke-color="#000000" svg:stroke-opacity="100%"/>
    </style:style>
    <style:style style:family="graphic" style:name="a114">
      <style:graphic-properties draw:fill="none" draw:stroke="solid" svg:stroke-width="0.01668in" svg:stroke-color="#000000" svg:stroke-opacity="100%"/>
    </style:style>
    <style:style style:family="graphic" style:name="a20">
      <style:graphic-properties draw:fill="none" draw:stroke="solid" svg:stroke-width="0.01001in" svg:stroke-color="#000000" svg:stroke-opacity="100%"/>
    </style:style>
    <style:style style:family="graphic" style:name="a115">
      <style:graphic-properties draw:fill="none" draw:stroke="solid" svg:stroke-width="0.01001in" svg:stroke-color="#000000" svg:stroke-opacity="100%"/>
    </style:style>
    <style:style style:family="graphic" style:name="a21">
      <style:graphic-properties draw:fill="none" draw:stroke="solid" svg:stroke-width="0.01001in" svg:stroke-color="#000000" svg:stroke-opacity="100%"/>
    </style:style>
    <style:style style:family="graphic" style:name="a116">
      <style:graphic-properties draw:fill="none" draw:stroke="solid" svg:stroke-width="0.01001in" svg:stroke-color="#000000" svg:stroke-opacity="100%"/>
    </style:style>
    <style:style style:family="graphic" style:name="a22">
      <style:graphic-properties draw:fill="none" draw:stroke="solid" svg:stroke-width="0.01001in" svg:stroke-color="#000000" svg:stroke-opacity="100%"/>
    </style:style>
    <style:style style:family="graphic" style:name="a117">
      <style:graphic-properties draw:fill="none" draw:stroke="solid" svg:stroke-width="0.01001in" svg:stroke-color="#000000" svg:stroke-opacity="100%"/>
    </style:style>
    <style:style style:family="graphic" style:name="a23">
      <style:graphic-properties draw:fill="none" draw:stroke="solid" svg:stroke-width="0.01001in" svg:stroke-color="#000000" svg:stroke-opacity="100%"/>
    </style:style>
    <style:style style:family="graphic" style:name="a118">
      <style:graphic-properties draw:fill="none" draw:stroke="solid" svg:stroke-width="0.01001in" svg:stroke-color="#000000" svg:stroke-opacity="100%"/>
    </style:style>
    <style:style style:family="graphic" style:name="a24">
      <style:graphic-properties draw:fill="none" draw:stroke="solid" svg:stroke-width="0.01001in" svg:stroke-color="#000000" svg:stroke-opacity="100%"/>
    </style:style>
    <style:style style:family="graphic" style:name="a119">
      <style:graphic-properties draw:fill="none" draw:stroke="solid" svg:stroke-width="0.01001in" svg:stroke-color="#000000" svg:stroke-opacity="100%"/>
    </style:style>
    <style:style style:family="graphic" style:name="a25">
      <style:graphic-properties draw:fill="none" draw:stroke="solid" svg:stroke-width="0.01001in" svg:stroke-color="#000000" svg:stroke-opacity="100%"/>
    </style:style>
    <style:style style:family="graphic" style:name="a26">
      <style:graphic-properties draw:fill="none" draw:stroke="solid" svg:stroke-width="0.01001in" svg:stroke-color="#000000" svg:stroke-opacity="100%"/>
    </style:style>
    <style:style style:family="graphic" style:name="a27">
      <style:graphic-properties draw:fill="none" draw:stroke="solid" svg:stroke-width="0.01001in" svg:stroke-color="#000000" svg:stroke-opacity="100%"/>
    </style:style>
    <style:style style:family="graphic" style:name="a28">
      <style:graphic-properties draw:fill="none" draw:stroke="solid" svg:stroke-width="0.01001in" svg:stroke-color="#000000" svg:stroke-opacity="100%"/>
    </style:style>
    <style:style style:family="graphic" style:name="a29">
      <style:graphic-properties draw:fill="none" draw:stroke="solid" svg:stroke-width="0.00347in" svg:stroke-color="#000000" svg:stroke-opacity="100%"/>
    </style:style>
    <style:style style:family="graphic" style:name="a160">
      <style:graphic-properties draw:fill="none" draw:stroke="solid" svg:stroke-width="0.0139in" svg:stroke-color="#4d4d4d" svg:stroke-opacity="100%"/>
    </style:style>
    <style:style style:family="graphic" style:name="a161">
      <style:graphic-properties draw:fill="none" draw:stroke="solid" svg:stroke-width="0.0139in" svg:stroke-color="#4d4d4d" svg:stroke-opacity="100%"/>
    </style:style>
    <style:style style:family="graphic" style:name="a162">
      <style:graphic-properties draw:fill="none" draw:stroke="solid" svg:stroke-width="0.0139in" svg:stroke-color="#4d4d4d" svg:stroke-opacity="100%"/>
    </style:style>
    <style:style style:family="graphic" style:name="a163">
      <style:graphic-properties draw:fill="none" draw:stroke="solid" svg:stroke-width="0.0139in" svg:stroke-color="#4d4d4d" svg:stroke-opacity="100%"/>
    </style:style>
    <style:style style:family="text" style:name="a164">
      <style:text-properties fo:font-variant="normal" fo:text-transform="none" fo:color="#5d5d5d" style:text-line-through-type="none" style:text-line-through-style="none" style:text-line-through-width="auto" style:text-line-through-color="font-color" style:text-position="0% 100%" fo:font-family="Times New Roman" style:font-family-complex="Times New Roman" fo:font-size="0.10417in" style:font-size-asian="0.10417in" style:font-size-complex="0.1041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">
      <style:graphic-properties draw:fill="none" draw:stroke="solid" svg:stroke-width="0.02335in" svg:stroke-color="#000000" svg:stroke-opacity="100%"/>
    </style:style>
    <style:style style:family="paragraph" style:name="a16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draw:fill="none" draw:stroke="solid" svg:stroke-width="0.01001in" svg:stroke-color="#000000" svg:stroke-opacity="100%"/>
    </style:style>
    <style:style style:family="graphic" style:name="a1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2">
      <style:graphic-properties draw:fill="none" draw:stroke="solid" svg:stroke-width="0.02335in" svg:stroke-color="#000000" svg:stroke-opacity="100%"/>
    </style:style>
    <style:style style:family="graphic" style:name="a73">
      <style:graphic-properties draw:fill="none" draw:stroke="solid" svg:stroke-width="0.01001in" svg:stroke-color="#000000" svg:stroke-opacity="100%"/>
    </style:style>
    <style:style style:family="graphic" style:name="a74">
      <style:graphic-properties draw:fill="none" draw:stroke="solid" svg:stroke-width="0.02001in" svg:stroke-color="#000000" svg:stroke-opacity="100%"/>
    </style:style>
    <style:style style:family="graphic" style:name="a75">
      <style:graphic-properties draw:fill="none" draw:stroke="solid" svg:stroke-width="0.01001in" svg:stroke-color="#000000" svg:stroke-opacity="100%"/>
    </style:style>
    <style:style style:family="graphic" style:name="a76">
      <style:graphic-properties draw:fill="none" draw:stroke="solid" svg:stroke-width="0.02335in" svg:stroke-color="#000000" svg:stroke-opacity="100%"/>
    </style:style>
    <style:style style:family="graphic" style:name="a77">
      <style:graphic-properties draw:fill="none" draw:stroke="solid" svg:stroke-width="0.01001in" svg:stroke-color="#000000" svg:stroke-opacity="100%"/>
    </style:style>
    <style:style style:family="graphic" style:name="a78">
      <style:graphic-properties draw:fill="none" draw:stroke="solid" svg:stroke-width="0.01334in" svg:stroke-color="#000000" svg:stroke-opacity="100%"/>
    </style:style>
    <style:style style:family="graphic" style:name="a79">
      <style:graphic-properties draw:fill="none" draw:stroke="solid" svg:stroke-width="0.02001in" svg:stroke-color="#000000" svg:stroke-opacity="100%"/>
    </style:style>
    <style:style style:family="graphic" style:name="a120">
      <style:graphic-properties draw:fill="none" draw:stroke="solid" svg:stroke-width="0.01668in" svg:stroke-color="#000000" svg:stroke-opacity="100%"/>
    </style:style>
    <style:style style:family="graphic" style:name="a121">
      <style:graphic-properties draw:fill="none" draw:stroke="solid" svg:stroke-width="0.01001in" svg:stroke-color="#000000" svg:strok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shapes>
          <draw:custom-shape svg:x="0.18682in" svg:y="10.73481in" svg:width="6.05833in" svg:height="0in" draw:z-index="67" draw:id="id66" draw:style-name="a61" draw:name="Shape 68">
            <svg:title/>
            <svg:desc/>
            <draw:enhanced-geometry xmlns:dr3d="urn:oasis:names:tc:opendocument:xmlns:dr3d:1.0" draw:type="non-primitive" svg:viewBox="0 0 5539740 0" draw:enhanced-path="M 0 0 L 5539623 0 N" draw:text-areas="?f8 ?f10 ?f9 ?f1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5539740"/>
              <draw:equation draw:name="f7" draw:formula="?f4 / 0"/>
              <draw:equation draw:name="f8" draw:formula="0 / ?f6"/>
              <draw:equation draw:name="f9" draw:formula="5539740 / ?f6"/>
              <draw:equation draw:name="f10" draw:formula="0 / ?f7"/>
            </draw:enhanced-geometry>
          </draw:custom-shape>
          <draw:custom-shape svg:x="5.47324in" svg:y="11.86267in" svg:width="0.72431in" svg:height="0in" draw:z-index="100" draw:id="id99" draw:style-name="a89" draw:name="Shape 101">
            <svg:title/>
            <svg:desc/>
            <draw:enhanced-geometry xmlns:dr3d="urn:oasis:names:tc:opendocument:xmlns:dr3d:1.0" draw:type="non-primitive" svg:viewBox="0 0 662305 0" draw:enhanced-path="M 0 0 L 661948 0 N" draw:text-areas="?f8 ?f10 ?f9 ?f1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662305"/>
              <draw:equation draw:name="f7" draw:formula="?f4 / 0"/>
              <draw:equation draw:name="f8" draw:formula="0 / ?f6"/>
              <draw:equation draw:name="f9" draw:formula="662305 / ?f6"/>
              <draw:equation draw:name="f10" draw:formula="0 / ?f7"/>
            </draw:enhanced-geometry>
          </draw:custom-shape>
          <draw:custom-shape svg:x="3.8993in" svg:y="11.20174in" svg:width="0.01389in" svg:height="0in" draw:z-index="169" draw:id="id168" draw:style-name="a157" draw:name="Shape 170">
            <svg:title/>
            <svg:desc/>
            <draw:enhanced-geometry xmlns:dr3d="urn:oasis:names:tc:opendocument:xmlns:dr3d:1.0" draw:type="non-primitive" svg:viewBox="0 0 12700 0" draw:enhanced-path="M 0 0 L 12201 0 N" draw:text-areas="?f8 ?f10 ?f9 ?f1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2700"/>
              <draw:equation draw:name="f7" draw:formula="?f4 / 0"/>
              <draw:equation draw:name="f8" draw:formula="0 / ?f6"/>
              <draw:equation draw:name="f9" draw:formula="12700 / ?f6"/>
              <draw:equation draw:name="f10" draw:formula="0 / ?f7"/>
            </draw:enhanced-geometry>
          </draw:custom-shape>
          <draw:custom-shape svg:x="5.3455in" svg:y="11.20174in" svg:width="0.01736in" svg:height="0in" draw:z-index="170" draw:id="id169" draw:style-name="a158" draw:name="Shape 171">
            <svg:title/>
            <svg:desc/>
            <draw:enhanced-geometry xmlns:dr3d="urn:oasis:names:tc:opendocument:xmlns:dr3d:1.0" draw:type="non-primitive" svg:viewBox="0 0 15875 0" draw:enhanced-path="M 0 0 L 15252 0 N" draw:text-areas="?f8 ?f10 ?f9 ?f1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5875"/>
              <draw:equation draw:name="f7" draw:formula="?f4 / 0"/>
              <draw:equation draw:name="f8" draw:formula="0 / ?f6"/>
              <draw:equation draw:name="f9" draw:formula="15875 / ?f6"/>
              <draw:equation draw:name="f10" draw:formula="0 / ?f7"/>
            </draw:enhanced-geometry>
          </draw:custom-shap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2" table:default-cell-style-name="ce1"/>
        <table:table-column table:style-name="co1" table:default-cell-style-name="ce1"/>
        <table:table-column table:style-name="co5" table:default-cell-style-name="ce1"/>
        <table:table-column table:style-name="co8" table:default-cell-style-name="ce1"/>
        <table:table-column table:style-name="co2" table:default-cell-style-name="ce1"/>
        <table:table-column table:style-name="co7" table:default-cell-style-name="ce1"/>
        <table:table-column table:style-name="co5" table:default-cell-style-name="ce1"/>
        <table:table-column table:style-name="co1" table:default-cell-style-name="ce1"/>
        <table:table-column table:style-name="co2" table:default-cell-style-name="ce1"/>
        <table:table-column table:style-name="co5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16363" table:default-cell-style-name="ce1"/>
        <table:table-row table:style-name="ro1">
          <table:table-cell office:value-type="string" table:number-columns-spanned="16" table:number-rows-spanned="1" table:style-name="ce44">
            <text:p><text:span text:style-name="T2">Associação Caritativa<text:s/></text:span><text:span text:style-name="T3">da<text:s/></text:span><text:span text:style-name="T2">Paróquia Nossa Senhora de<text:s/></text:span><text:span text:style-name="T3">Fátima</text:span></text:p>
            <text:p><text:span text:style-name="T4">R</text:span><text:span text:style-name="T5">ua</text:span><text:span text:style-name="T6">.</text:span><text:span text:style-name="T7">M.ni<text:s/></text:span><text:span text:style-name="T8">defálino<text:s/></text:span><text:span text:style-name="T9">Klda.<text:s/></text:span><text:span text:style-name="T5">2!l5</text:span><text:span text:style-name="T10">·</text:span><text:span text:style-name="T11">VIia<text:s/></text:span><text:span text:style-name="T12">Fàtina</text:span><text:span text:style-name="T10">·</text:span><text:span text:style-name="T5">CEI'07191-11</text:span><text:span text:style-name="T10">0</text:span></text:p>
            <text:p><text:span text:style-name="T13">�<text:s text:c="63"/></text:span><text:span text:style-name="T14">Guanlhos-Sõol'uo-</text:span><text:span text:style-name="T15">F</text:span><text:span text:style-name="T14">one/Fax:2408</text:span><text:span text:style-name="T16">·</text:span><text:span text:style-name="T14">6771</text:span></text:p>
            <text:p><text:span text:style-name="T7">OIPJ: 48.</text:span><text:span text:style-name="T17">1</text:span><text:span text:style-name="T18">50.29Ml001-5l</text:span></text:p>
            <text:p><text:span text:style-name="T19">...</text:span></text:p>
            <text:p><text:span text:style-name="T20">ANEXO<text:s/></text:span><text:span text:style-name="T21">IV-<text:s text:c="4"/></text:span><text:span text:style-name="T20">EDUCAÇÃO INFANTIL<text:s/></text:span><text:span text:style-name="T22">-<text:s/></text:span><text:span text:style-name="T20">CRECHE</text:span></text:p>
            <text:p><text:span text:style-name="T23">Quadro de Recursos Humanos<text:s/></text:span><text:span text:style-name="T24">-<text:s/></text:span><text:span text:style-name="T23">2026</text:span></text:p>
            <text:p><text:span text:style-name="T25">Entidade:<text:s/></text:span><text:span text:style-name="T26">         ASSOCIAÇÃO CARJT</text:span><text:span text:style-name="T27">ATIVA DA PAROQUJA NOSSA SENHORA  DE FATIMA  -FEVEREIRO 2026                       </text:span></text:p>
            <text:p><text:span text:style-name="T28">1<text:s text:c="2"/></text:span><text:span text:style-name="T29">n•<text:s/></text:span><text:span text:style-name="T30">1<text:s text:c="2"/></text:span><text:span text:style-name="T31">Unid.<text:s text:c="2"/></text:span><text:span text:style-name="T32">li<text:s text:c="10"/></text:span><text:span text:style-name="T33">Nome<text:s text:c="26"/></text:span><text:span text:style-name="T34">li<text:s text:c="6"/></text:span><text:span text:style-name="T31">R.G.<text:s text:c="14"/></text:span><text:span text:style-name="T35">11<text:s text:c="10"/></text:span><text:span text:style-name="T36">Função<text:s text:c="11"/></text:span><text:span text:style-name="T32">li<text:s text:c="3"/></text:span><text:span text:style-name="T36">Habilitação<text:s text:c="8"/></text:span><text:span text:style-name="T37">li</text:span><text:span text:style-name="T38"><text:s text:c="4"/></text:span><text:span text:style-name="T36">Horário<text:s text:c="8"/></text:span><text:span text:style-name="T39">1<text:s text:c="10"/></text:span><text:span text:style-name="T36">Salário</text:span></text:p>
            <draw:g draw:z-index="1" draw:name="Group 2" draw:id="id2">
              <svg:title/>
              <svg:desc/>
              <draw:custom-shape svg:x="0.009in" svg:y="1.3388in" svg:width="6.07222in" svg:height="0in" draw:id="id0" draw:style-name="a0" draw:name="Shape 3">
                <svg:title/>
                <svg:desc/>
                <draw:enhanced-geometry xmlns:dr3d="urn:oasis:names:tc:opendocument:xmlns:dr3d:1.0" draw:type="non-primitive" svg:viewBox="0 0 5552440 0" draw:enhanced-path="M 0 0 L 555182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552440"/>
                  <draw:equation draw:name="f7" draw:formula="?f4 / 0"/>
                  <draw:equation draw:name="f8" draw:formula="0 / ?f6"/>
                  <draw:equation draw:name="f9" draw:formula="5552440 / ?f6"/>
                  <draw:equation draw:name="f10" draw:formula="0 / ?f7"/>
                </draw:enhanced-geometry>
              </draw:custom-shape>
              <draw:custom-shape svg:x="6.08055in" svg:y="1.3388in" svg:width="0.47431in" svg:height="0in" draw:id="id1" draw:style-name="a1" draw:name="Shape 4">
                <svg:title/>
                <svg:desc/>
                <draw:enhanced-geometry xmlns:dr3d="urn:oasis:names:tc:opendocument:xmlns:dr3d:1.0" draw:type="non-primitive" svg:viewBox="0 0 433705 0" draw:enhanced-path="M 0 0 L 43316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33705"/>
                  <draw:equation draw:name="f7" draw:formula="?f4 / 0"/>
                  <draw:equation draw:name="f8" draw:formula="0 / ?f6"/>
                  <draw:equation draw:name="f9" draw:formula="433705 / ?f6"/>
                  <draw:equation draw:name="f10" draw:formula="0 / ?f7"/>
                </draw:enhanced-geometry>
              </draw:custom-shape>
            </draw:g>
          </table:table-cell>
          <table:covered-table-cell/>
          <table:covered-table-cell>
            <draw:custom-shape svg:x="0.02752in" svg:y="1.91247in" svg:width="0.31736in" svg:height="0in" draw:z-index="5" draw:id="id4" draw:style-name="a3" draw:name="Shape 6">
              <svg:title/>
              <svg:desc/>
              <draw:enhanced-geometry xmlns:dr3d="urn:oasis:names:tc:opendocument:xmlns:dr3d:1.0" draw:type="non-primitive" svg:viewBox="0 0 290195 0" draw:enhanced-path="M 0 0 L 28979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90195"/>
                <draw:equation draw:name="f7" draw:formula="?f4 / 0"/>
                <draw:equation draw:name="f8" draw:formula="0 / ?f6"/>
                <draw:equation draw:name="f9" draw:formula="290195 / ?f6"/>
                <draw:equation draw:name="f10" draw:formula="0 / ?f7"/>
              </draw:enhanced-geometry>
            </draw:custom-shape>
          </table:covered-table-cell>
          <table:covered-table-cell>
            <draw:custom-shape svg:x="1.44899in" svg:y="1.57894in" svg:width="2.45903in" svg:height="0in" draw:z-index="4" draw:id="id3" draw:style-name="a2" draw:name="Shape 5">
              <svg:title/>
              <svg:desc/>
              <draw:enhanced-geometry xmlns:dr3d="urn:oasis:names:tc:opendocument:xmlns:dr3d:1.0" draw:type="non-primitive" svg:viewBox="0 0 2248535 0" draw:enhanced-path="M 0 0 L 2248184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248535"/>
                <draw:equation draw:name="f7" draw:formula="?f4 / 0"/>
                <draw:equation draw:name="f8" draw:formula="0 / ?f6"/>
                <draw:equation draw:name="f9" draw:formula="2248535 / ?f6"/>
                <draw:equation draw:name="f10" draw:formula="0 / ?f7"/>
              </draw:enhanced-geometry>
            </draw:custom-shape>
            <draw:custom-shape svg:x="0.02785in" svg:y="1.91247in" svg:width="3.87986in" svg:height="0in" draw:z-index="6" draw:id="id5" draw:style-name="a4" draw:name="Shape 7">
              <svg:title/>
              <svg:desc/>
              <draw:enhanced-geometry xmlns:dr3d="urn:oasis:names:tc:opendocument:xmlns:dr3d:1.0" draw:type="non-primitive" svg:viewBox="0 0 3547745 0" draw:enhanced-path="M 0 0 L 354767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3547745"/>
                <draw:equation draw:name="f7" draw:formula="?f4 / 0"/>
                <draw:equation draw:name="f8" draw:formula="0 / ?f6"/>
                <draw:equation draw:name="f9" draw:formula="3547745 / ?f6"/>
                <draw:equation draw:name="f10" draw:formula="0 / ?f7"/>
              </draw:enhanced-geometry>
            </draw:custom-shape>
          </table:covered-table-cell>
          <table:covered-table-cell table:number-columns-repeated="8"/>
          <table:covered-table-cell>
            <draw:custom-shape svg:x="0.05115in" svg:y="1.91247in" svg:width="1.8118in" svg:height="0in" draw:z-index="7" draw:id="id6" draw:style-name="a5" draw:name="Shape 8">
              <svg:title/>
              <svg:desc/>
              <draw:enhanced-geometry xmlns:dr3d="urn:oasis:names:tc:opendocument:xmlns:dr3d:1.0" draw:type="non-primitive" svg:viewBox="0 0 1656714 0" draw:enhanced-path="M 0 0 L 165639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56714"/>
                <draw:equation draw:name="f7" draw:formula="?f4 / 0"/>
                <draw:equation draw:name="f8" draw:formula="0 / ?f6"/>
                <draw:equation draw:name="f9" draw:formula="1656714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table-cell office:value-type="string" table:number-columns-spanned="3" table:number-rows-spanned="1" table:style-name="ce16">
            <text:p><text:span text:style-name="T40">1</text:span></text:p>
            <text:p><text:span text:style-name="T41">Conta"</text:span><text:span text:style-name="T42">..</text:span></text:p>
          </table:table-cell>
          <table:covered-table-cell table:number-columns-repeated="2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93">
            <text:p><text:span text:style-name="T43">OI</text:span></text:p>
          </table:table-cell>
          <table:covered-table-cell/>
          <table:table-cell office:value-type="float" office:value="1" table:style-name="ce2">
            <text:p>1</text:p>
          </table:table-cell>
          <table:table-cell office:value-type="string" table:style-name="ce3">
            <text:p><text:span text:style-name="T4">Beatriz Soares<text:s/></text:span><text:span text:style-name="T44">J</text:span><text:span text:style-name="T45">.<text:s/></text:span><text:span text:style-name="T4">de Jesus</text:span></text:p>
          </table:table-cell>
          <table:table-cell office:value-type="string" table:number-columns-spanned="2" table:number-rows-spanned="1" table:style-name="ce79">
            <text:p><text:span text:style-name="T4">37</text:span><text:span text:style-name="T10">.</text:span><text:span text:style-name="T4">363</text:span><text:span text:style-name="T10">.</text:span><text:span text:style-name="T46">97</text:span><text:span text:style-name="T47">1-</text:span><text:span text:style-name="T46">5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Professor</text:span></text:p>
          </table:table-cell>
          <table:covered-table-cell/>
          <table:table-cell office:value-type="string" table:number-columns-spanned="4" table:number-rows-spanned="1" table:style-name="ce80">
            <text:p><text:span text:style-name="T4">Pedagogia</text:span></text:p>
          </table:table-cell>
          <table:covered-table-cell table:number-columns-repeated="3"/>
          <table:table-cell office:value-type="string" table:number-columns-spanned="2" table:number-rows-spanned="1" table:style-name="ce80">
            <text:p><text:span text:style-name="T4">7</text:span><text:span text:style-name="T10">:</text:span><text:span text:style-name="T4">00 as <text:s/>I 6</text:span><text:span text:style-name="T10">:</text:span><text:span text:style-name="T4">00</text:span></text:p>
          </table:table-cell>
          <table:covered-table-cell/>
          <table:table-cell office:value-type="string" table:number-columns-spanned="2" table:number-rows-spanned="1" table:style-name="ce87">
            <text:p><text:span text:style-name="T4">R$ 3</text:span><text:span text:style-name="T10">.</text:span><text:span text:style-name="T4">106,13</text:span></text:p>
          </table:table-cell>
          <table:covered-table-cell/>
          <table:table-cell table:number-columns-spanned="3" table:number-rows-spanned="1" table:style-name="ce88"/>
          <table:covered-table-cell table:number-columns-repeated="2"/>
          <table:table-cell table:number-columns-repeated="16365"/>
        </table:table-row>
        <table:table-row table:style-name="ro3">
          <table:table-cell office:value-type="float" office:value="2" table:number-columns-spanned="2" table:number-rows-spanned="1" table:style-name="ce92">
            <text:p>02</text:p>
          </table:table-cell>
          <table:covered-table-cell/>
          <table:table-cell office:value-type="float" office:value="1" table:style-name="ce5">
            <text:p>1</text:p>
          </table:table-cell>
          <table:table-cell office:value-type="string" table:style-name="ce4">
            <text:p><text:span text:style-name="T4">Carolina Zulmiro<text:s/></text:span><text:span text:style-name="T46">L.<text:s/></text:span><text:span text:style-name="T4">da<text:s/></text:span><text:span text:style-name="T46">Costa</text:span></text:p>
          </table:table-cell>
          <table:table-cell office:value-type="string" table:number-columns-spanned="2" table:number-rows-spanned="1" table:style-name="ce79">
            <text:p><text:span text:style-name="T4">33.961<text:s/></text:span><text:span text:style-name="T46">.725-1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Professor</text:span></text:p>
          </table:table-cell>
          <table:covered-table-cell/>
          <table:table-cell office:value-type="string" table:number-columns-spanned="4" table:number-rows-spanned="1" table:style-name="ce80">
            <text:p><text:span text:style-name="T4">Pedagogia</text:span></text:p>
          </table:table-cell>
          <table:covered-table-cell table:number-columns-repeated="3"/>
          <table:table-cell office:value-type="string" table:number-columns-spanned="2" table:number-rows-spanned="1" table:style-name="ce80">
            <text:p><text:span text:style-name="T4">8:00 AS<text:s/></text:span><text:span text:style-name="T47">l<text:s/></text:span><text:span text:style-name="T4">7:00</text:span></text:p>
          </table:table-cell>
          <table:covered-table-cell/>
          <table:table-cell office:value-type="string" table:number-columns-spanned="2" table:number-rows-spanned="1" table:style-name="ce87">
            <text:p><text:span text:style-name="T4">R$ 3.199,31</text:span></text:p>
          </table:table-cell>
          <table:covered-table-cell/>
          <table:table-cell table:number-columns-spanned="3" table:number-rows-spanned="1" table:style-name="ce91"/>
          <table:covered-table-cell table:number-columns-repeated="2"/>
          <table:table-cell table:number-columns-repeated="16365"/>
        </table:table-row>
        <table:table-row table:style-name="ro3">
          <table:table-cell office:value-type="float" office:value="3" table:number-columns-spanned="2" table:number-rows-spanned="1" table:style-name="ce85">
            <text:p>03</text:p>
          </table:table-cell>
          <table:covered-table-cell/>
          <table:table-cell office:value-type="float" office:value="1" table:style-name="ce2">
            <text:p>1</text:p>
          </table:table-cell>
          <table:table-cell office:value-type="string" table:style-name="ce4">
            <text:p><text:span text:style-name="T4">Claudia Barbosa da<text:s/></text:span><text:span text:style-name="T46">Silva</text:span></text:p>
          </table:table-cell>
          <table:table-cell office:value-type="string" table:number-columns-spanned="2" table:number-rows-spanned="1" table:style-name="ce79">
            <text:p><text:span text:style-name="T46">25</text:span><text:span text:style-name="T10">.</text:span><text:span text:style-name="T4">432.306-6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Professor</text:span></text:p>
          </table:table-cell>
          <table:covered-table-cell/>
          <table:table-cell office:value-type="string" table:number-columns-spanned="4" table:number-rows-spanned="1" table:style-name="ce80">
            <text:p><text:span text:style-name="T4">Pedagogia</text:span></text:p>
          </table:table-cell>
          <table:covered-table-cell table:number-columns-repeated="3"/>
          <table:table-cell office:value-type="string" table:number-columns-spanned="2" table:number-rows-spanned="1" table:style-name="ce80">
            <text:p><text:span text:style-name="T4">8:00 AS<text:s/></text:span><text:span text:style-name="T47">I<text:s/></text:span><text:span text:style-name="T46">7:00</text:span></text:p>
          </table:table-cell>
          <table:covered-table-cell/>
          <table:table-cell office:value-type="string" table:number-columns-spanned="2" table:number-rows-spanned="1" table:style-name="ce87">
            <text:p><text:span text:style-name="T4">R$3</text:span><text:span text:style-name="T10">.</text:span><text:span text:style-name="T4">l99,3I</text:span></text:p>
          </table:table-cell>
          <table:covered-table-cell/>
          <table:table-cell table:number-columns-spanned="3" table:number-rows-spanned="1" table:style-name="ce91"/>
          <table:covered-table-cell table:number-columns-repeated="2"/>
          <table:table-cell table:number-columns-repeated="16365"/>
        </table:table-row>
        <table:table-row table:style-name="ro2">
          <table:table-cell office:value-type="float" office:value="4" table:number-columns-spanned="2" table:number-rows-spanned="1" table:style-name="ce84">
            <text:p>04</text:p>
          </table:table-cell>
          <table:covered-table-cell/>
          <table:table-cell office:value-type="float" office:value="1" table:style-name="ce5">
            <text:p>1</text:p>
          </table:table-cell>
          <table:table-cell office:value-type="string" table:style-name="ce4">
            <text:p><text:span text:style-name="T4">Danubia <text:s/>Duarte da<text:s/></text:span><text:span text:style-name="T46">Cruz</text:span></text:p>
          </table:table-cell>
          <table:table-cell office:value-type="string" table:number-columns-spanned="2" table:number-rows-spanned="1" table:style-name="ce81">
            <text:p><text:span text:style-name="T4">34</text:span><text:span text:style-name="T10">.</text:span><text:span text:style-name="T46">3<text:s/></text:span><text:span text:style-name="T4">l 2</text:span><text:span text:style-name="T10">.</text:span><text:span text:style-name="T4">846-9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Coord. Pedagógico</text:span></text:p>
          </table:table-cell>
          <table:covered-table-cell/>
          <table:table-cell office:value-type="string" table:number-columns-spanned="4" table:number-rows-spanned="1" table:style-name="ce80">
            <text:p><text:span text:style-name="T4">Pedagogia</text:span></text:p>
          </table:table-cell>
          <table:covered-table-cell table:number-columns-repeated="3"/>
          <table:table-cell office:value-type="string" table:number-columns-spanned="2" table:number-rows-spanned="1" table:style-name="ce80">
            <text:p><text:span text:style-name="T4">7:00 as l 6</text:span><text:span text:style-name="T10">:</text:span><text:span text:style-name="T4">00</text:span></text:p>
          </table:table-cell>
          <table:covered-table-cell/>
          <table:table-cell office:value-type="string" table:number-columns-spanned="2" table:number-rows-spanned="1" table:style-name="ce87">
            <text:p><text:span text:style-name="T4">R$4.l<text:s/></text:span><text:span text:style-name="T47">14,50</text:span></text:p>
          </table:table-cell>
          <table:covered-table-cell/>
          <table:table-cell table:number-columns-spanned="3" table:number-rows-spanned="1" table:style-name="ce88"/>
          <table:covered-table-cell table:number-columns-repeated="2"/>
          <table:table-cell table:number-columns-repeated="16365"/>
        </table:table-row>
        <table:table-row table:style-name="ro3">
          <table:table-cell office:value-type="string" table:number-columns-spanned="2" table:number-rows-spanned="1" table:style-name="ce89">
            <text:p><text:span text:style-name="T48">os</text:span></text:p>
          </table:table-cell>
          <table:covered-table-cell/>
          <table:table-cell office:value-type="float" office:value="1" table:style-name="ce6">
            <text:p>1</text:p>
          </table:table-cell>
          <table:table-cell office:value-type="string" table:style-name="ce4">
            <text:p><text:span text:style-name="T46">Elisabete<text:s/></text:span><text:span text:style-name="T4">Cristina<text:s/></text:span><text:span text:style-name="T46">Pérelm</text:span></text:p>
          </table:table-cell>
          <table:table-cell office:value-type="string" table:number-columns-spanned="2" table:number-rows-spanned="1" table:style-name="ce79">
            <text:p><text:span text:style-name="T4">34.702</text:span><text:span text:style-name="T10">.</text:span><text:span text:style-name="T47">1</text:span><text:span text:style-name="T46">9-0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Aw,</text:span><text:span text:style-name="T10">.<text:s/></text:span><text:span text:style-name="T4">Cozinha</text:span></text:p>
          </table:table-cell>
          <table:covered-table-cell/>
          <table:table-cell office:value-type="string" table:number-columns-spanned="4" table:number-rows-spanned="1" table:style-name="ce90">
            <text:p><text:span text:style-name="T4">Pedagogia</text:span></text:p>
          </table:table-cell>
          <table:covered-table-cell table:number-columns-repeated="3"/>
          <table:table-cell office:value-type="string" table:number-columns-spanned="2" table:number-rows-spanned="1" table:style-name="ce80">
            <text:p><text:span text:style-name="T4">7</text:span><text:span text:style-name="T10">:</text:span><text:span text:style-name="T4">00 as 16:00</text:span></text:p>
          </table:table-cell>
          <table:covered-table-cell/>
          <table:table-cell office:value-type="string" table:number-columns-spanned="2" table:number-rows-spanned="1" table:style-name="ce87">
            <text:p><text:span text:style-name="T4">R$ 1.885.00</text:span></text:p>
          </table:table-cell>
          <table:covered-table-cell/>
          <table:table-cell table:number-columns-spanned="3" table:number-rows-spanned="1" table:style-name="ce91"/>
          <table:covered-table-cell table:number-columns-repeated="2"/>
          <table:table-cell table:number-columns-repeated="16365"/>
        </table:table-row>
        <table:table-row table:style-name="ro3">
          <table:table-cell office:value-type="float" office:value="6" table:number-columns-spanned="2" table:number-rows-spanned="1" table:style-name="ce84">
            <text:p>06</text:p>
          </table:table-cell>
          <table:covered-table-cell/>
          <table:table-cell office:value-type="float" office:value="1" table:style-name="ce2">
            <text:p>1</text:p>
          </table:table-cell>
          <table:table-cell office:value-type="string" table:style-name="ce4">
            <text:p><text:span text:style-name="T4">Khatariua<text:s/></text:span><text:span text:style-name="T46">Maria<text:s/></text:span><text:span text:style-name="T4">Pereira<text:s/></text:span><text:span text:style-name="T46">Lit1s</text:span></text:p>
          </table:table-cell>
          <table:table-cell office:value-type="string" table:number-columns-spanned="4" table:number-rows-spanned="1" table:style-name="ce82">
            <text:p><text:span text:style-name="T49">572693874<text:s text:c="16"/></text:span><text:span text:style-name="T4">Cozinheira</text:span></text:p>
          </table:table-cell>
          <table:covered-table-cell table:number-columns-repeated="3"/>
          <table:table-cell office:value-type="string" table:number-columns-spanned="3" table:number-rows-spanned="1" table:style-name="ce21">
            <text:p><text:span text:style-name="T4">Ensino Médio</text:span></text:p>
          </table:table-cell>
          <table:covered-table-cell table:number-columns-repeated="2"/>
          <table:table-cell office:value-type="string" table:number-columns-spanned="3" table:number-rows-spanned="1" table:style-name="ce48">
            <text:p><text:span text:style-name="T46">8</text:span><text:span text:style-name="T10">:</text:span><text:span text:style-name="T4">00 as <text:s/>l 7</text:span><text:span text:style-name="T10">:</text:span><text:span text:style-name="T4">00</text:span></text:p>
          </table:table-cell>
          <table:covered-table-cell table:number-columns-repeated="2"/>
          <table:table-cell office:value-type="string" table:number-columns-spanned="5" table:number-rows-spanned="1" table:style-name="ce81">
            <text:p><text:span text:style-name="T4">R$ 1.947,18</text:span></text:p>
          </table:table-cell>
          <table:covered-table-cell table:number-columns-repeated="4"/>
          <table:table-cell table:number-columns-repeated="16365"/>
        </table:table-row>
        <table:table-row table:style-name="ro4">
          <table:table-cell office:value-type="string" table:number-columns-spanned="4" table:number-rows-spanned="1" table:style-name="ce86">
            <text:p><text:span text:style-name="T41">07<text:s text:c="9"/></text:span><text:span text:style-name="T50">(<text:s text:c="13"/></text:span><text:span text:style-name="T4">Gerson Jose dos<text:s/></text:span><text:span text:style-name="T46">Santos</text:span></text:p>
          </table:table-cell>
          <table:covered-table-cell table:number-columns-repeated="3"/>
          <table:table-cell office:value-type="string" table:number-columns-spanned="2" table:number-rows-spanned="1" table:style-name="ce79">
            <text:p><text:span text:style-name="T47">10.58</text:span><text:span text:style-name="T46">4.02</text:span><text:span text:style-name="T47">1</text:span><text:span text:style-name="T46">-X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Assist.<text:s/></text:span><text:span text:style-name="T46">Adm.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4">Ensino<text:s/></text:span><text:span text:style-name="T46">Méd</text:span><text:span text:style-name="T47">io</text:span></text:p>
          </table:table-cell>
          <table:covered-table-cell table:number-columns-repeated="2"/>
          <table:table-cell table:style-name="ce7"/>
          <table:table-cell office:value-type="string" table:number-columns-spanned="2" table:number-rows-spanned="1" table:style-name="ce80">
            <text:p><text:span text:style-name="T4">8:00<text:s/></text:span><text:span text:style-name="T46">AS<text:s/></text:span><text:span text:style-name="T4">17</text:span><text:span text:style-name="T10">:</text:span><text:span text:style-name="T4">30</text:span></text:p>
          </table:table-cell>
          <table:covered-table-cell/>
          <table:table-cell office:value-type="string" table:number-columns-spanned="5" table:number-rows-spanned="1" table:style-name="ce81">
            <text:p><text:span text:style-name="T4">R$ 3.700,00</text:span></text:p>
          </table:table-cell>
          <table:covered-table-cell table:number-columns-repeated="4"/>
          <table:table-cell table:number-columns-repeated="16365"/>
        </table:table-row>
        <table:table-row table:style-name="ro3">
          <table:table-cell office:value-type="float" office:value="8" table:number-columns-spanned="2" table:number-rows-spanned="1" table:style-name="ce84">
            <text:p>08</text:p>
          </table:table-cell>
          <table:covered-table-cell/>
          <table:table-cell office:value-type="float" office:value="1" table:style-name="ce8">
            <text:p>1</text:p>
          </table:table-cell>
          <table:table-cell office:value-type="string" table:style-name="ce4">
            <text:p><text:span text:style-name="T4">Daiaue Souza Gu.imaraes</text:span></text:p>
          </table:table-cell>
          <table:table-cell office:value-type="string" table:number-columns-spanned="2" table:number-rows-spanned="1" table:style-name="ce79">
            <text:p><text:span text:style-name="T4">38.920</text:span><text:span text:style-name="T10">.</text:span><text:span text:style-name="T46">666-0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Aux.Limpe:za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46">Ensino<text:s/></text:span><text:span text:style-name="T4">Fw1d..</text:span></text:p>
          </table:table-cell>
          <table:covered-table-cell table:number-columns-repeated="2"/>
          <table:table-cell table:style-name="ce7"/>
          <table:table-cell office:value-type="string" table:number-columns-spanned="2" table:number-rows-spanned="1" table:style-name="ce80">
            <text:p><text:span text:style-name="T4">8</text:span><text:span text:style-name="T10">:</text:span><text:span text:style-name="T4">00 AS<text:s/></text:span><text:span text:style-name="T47">17</text:span><text:span text:style-name="T10">:</text:span><text:span text:style-name="T4">00</text:span></text:p>
          </table:table-cell>
          <table:covered-table-cell/>
          <table:table-cell office:value-type="string" table:number-columns-spanned="5" table:number-rows-spanned="1" table:style-name="ce81">
            <text:p><text:span text:style-name="T4">R$2.002,00</text:span></text:p>
          </table:table-cell>
          <table:covered-table-cell table:number-columns-repeated="4"/>
          <table:table-cell table:number-columns-repeated="16365"/>
        </table:table-row>
        <table:table-row table:style-name="ro5">
          <table:table-cell office:value-type="float" office:value="9" table:number-columns-spanned="2" table:number-rows-spanned="1" table:style-name="ce85">
            <text:p>09</text:p>
          </table:table-cell>
          <table:covered-table-cell/>
          <table:table-cell office:value-type="float" office:value="1" table:style-name="ce5">
            <text:p>1</text:p>
          </table:table-cell>
          <table:table-cell office:value-type="string" table:style-name="ce3">
            <text:p><text:span text:style-name="T51">Ja11aintl<text:s text:c="2"/></text:span><text:span text:style-name="T4">Mello B.<text:s/></text:span><text:span text:style-name="T46">Sil</text:span><text:span text:style-name="T10">v</text:span><text:span text:style-name="T46">a</text:span></text:p>
          </table:table-cell>
          <table:table-cell office:value-type="string" table:number-columns-spanned="2" table:number-rows-spanned="1" table:style-name="ce79">
            <text:p><text:span text:style-name="T4">30</text:span><text:span text:style-name="T10">.</text:span><text:span text:style-name="T4">959.032-2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Professor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4">Pedagogia</text:span></text:p>
          </table:table-cell>
          <table:covered-table-cell table:number-columns-repeated="2"/>
          <table:table-cell table:style-name="ce9"/>
          <table:table-cell office:value-type="string" table:number-columns-spanned="2" table:number-rows-spanned="1" table:style-name="ce80">
            <text:p><text:span text:style-name="T4">7</text:span><text:span text:style-name="T10">:</text:span><text:span text:style-name="T4">00 as 16</text:span><text:span text:style-name="T10">:</text:span><text:span text:style-name="T4">00</text:span></text:p>
          </table:table-cell>
          <table:covered-table-cell/>
          <table:table-cell office:value-type="string" table:number-columns-spanned="5" table:number-rows-spanned="1" table:style-name="ce81">
            <text:p><text:span text:style-name="T4">R$3.199,3l</text:span></text:p>
          </table:table-cell>
          <table:covered-table-cell table:number-columns-repeated="4"/>
          <table:table-cell table:number-columns-repeated="16365"/>
        </table:table-row>
        <table:table-row table:style-name="ro4">
          <table:table-cell office:value-type="float" office:value="10" table:number-columns-spanned="2" table:number-rows-spanned="1" table:style-name="ce78">
            <text:p>10</text:p>
          </table:table-cell>
          <table:covered-table-cell/>
          <table:table-cell office:value-type="float" office:value="1" table:style-name="ce5">
            <text:p>1</text:p>
          </table:table-cell>
          <table:table-cell office:value-type="string" table:style-name="ce4">
            <text:p><text:span text:style-name="T4">Juliu de Andrade B</text:span><text:span text:style-name="T10">.<text:s/></text:span><text:span text:style-name="T4">da<text:s/></text:span><text:span text:style-name="T46">Silva</text:span></text:p>
          </table:table-cell>
          <table:table-cell office:value-type="string" table:number-columns-spanned="2" table:number-rows-spanned="1" table:style-name="ce79">
            <text:p><text:span text:style-name="T4">39.455303-2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Professor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4">Pedagogia</text:span></text:p>
          </table:table-cell>
          <table:covered-table-cell table:number-columns-repeated="2"/>
          <table:table-cell table:style-name="ce7"/>
          <table:table-cell office:value-type="string" table:number-columns-spanned="2" table:number-rows-spanned="1" table:style-name="ce80">
            <text:p><text:span text:style-name="T4">8:00 AS<text:s/></text:span><text:span text:style-name="T47">17:00</text:span></text:p>
          </table:table-cell>
          <table:covered-table-cell/>
          <table:table-cell office:value-type="string" table:number-columns-spanned="5" table:number-rows-spanned="1" table:style-name="ce81">
            <text:p><text:span text:style-name="T4">R$ 3</text:span><text:span text:style-name="T10">.</text:span><text:span text:style-name="T4">106,13</text:span></text:p>
          </table:table-cell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83">
            <text:p><text:span text:style-name="T17">li</text:span></text:p>
          </table:table-cell>
          <table:covered-table-cell/>
          <table:table-cell office:value-type="float" office:value="1" table:style-name="ce8">
            <text:p>1</text:p>
          </table:table-cell>
          <table:table-cell office:value-type="string" table:style-name="ce4">
            <text:p><text:span text:style-name="T4">Micbellc Cristina<text:s/></text:span><text:span text:style-name="T46">Santos Sou</text:span><text:span text:style-name="T10">z</text:span><text:span text:style-name="T46">a</text:span></text:p>
          </table:table-cell>
          <table:table-cell office:value-type="string" table:number-columns-spanned="2" table:number-rows-spanned="1" table:style-name="ce79">
            <text:p><text:span text:style-name="T46">43</text:span><text:span text:style-name="T10">.</text:span><text:span text:style-name="T4">820.475-X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Professor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4">Pedagogia</text:span></text:p>
          </table:table-cell>
          <table:covered-table-cell table:number-columns-repeated="2"/>
          <table:table-cell table:style-name="ce9"/>
          <table:table-cell office:value-type="string" table:number-columns-spanned="2" table:number-rows-spanned="1" table:style-name="ce80">
            <text:p><text:span text:style-name="T46">8:00<text:s/></text:span><text:span text:style-name="T4">AS<text:s/></text:span><text:span text:style-name="T47">I<text:s/></text:span><text:span text:style-name="T4">7</text:span><text:span text:style-name="T10">:</text:span><text:span text:style-name="T4">00</text:span></text:p>
          </table:table-cell>
          <table:covered-table-cell/>
          <table:table-cell office:value-type="string" table:number-columns-spanned="5" table:number-rows-spanned="1" table:style-name="ce81">
            <text:p><text:span text:style-name="T4">R$<text:s/></text:span><text:span text:style-name="T46">3.106,13</text:span></text:p>
          </table:table-cell>
          <table:covered-table-cell table:number-columns-repeated="4"/>
          <table:table-cell table:number-columns-repeated="16365"/>
        </table:table-row>
        <table:table-row table:style-name="ro3">
          <table:table-cell office:value-type="float" office:value="12" table:number-columns-spanned="2" table:number-rows-spanned="1" table:style-name="ce78">
            <text:p>12</text:p>
          </table:table-cell>
          <table:covered-table-cell/>
          <table:table-cell office:value-type="float" office:value="1" table:style-name="ce5">
            <text:p>1</text:p>
          </table:table-cell>
          <table:table-cell office:value-type="string" table:style-name="ce4">
            <text:p><text:span text:style-name="T46">Noiara Cardoso<text:s/></text:span><text:span text:style-name="T4">de Souza</text:span></text:p>
          </table:table-cell>
          <table:table-cell office:value-type="string" table:number-columns-spanned="2" table:number-rows-spanned="1" table:style-name="ce79">
            <text:p><text:span text:style-name="T46">4</text:span><text:span text:style-name="T47">1</text:span><text:span text:style-name="T46">.</text:span><text:span text:style-name="T47">1</text:span><text:span text:style-name="T46">97.460-9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Professor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4">Pedugogiu</text:span></text:p>
          </table:table-cell>
          <table:covered-table-cell table:number-columns-repeated="2"/>
          <table:table-cell table:style-name="ce7"/>
          <table:table-cell office:value-type="string" table:number-columns-spanned="2" table:number-rows-spanned="1" table:style-name="ce80">
            <text:p><text:span text:style-name="T4">8:00<text:s/></text:span><text:span text:style-name="T46">AS<text:s/></text:span><text:span text:style-name="T47">17</text:span><text:span text:style-name="T10">:</text:span><text:span text:style-name="T4">00</text:span></text:p>
          </table:table-cell>
          <table:covered-table-cell/>
          <table:table-cell office:value-type="string" table:number-columns-spanned="5" table:number-rows-spanned="1" table:style-name="ce81">
            <text:p><text:span text:style-name="T4">R$3.)06</text:span><text:span text:style-name="T10">,</text:span><text:span text:style-name="T47">13</text:span></text:p>
          </table:table-cell>
          <table:covered-table-cell table:number-columns-repeated="4"/>
          <table:table-cell table:number-columns-repeated="16365"/>
        </table:table-row>
        <table:table-row table:style-name="ro3">
          <table:table-cell office:value-type="float" office:value="13" table:number-columns-spanned="2" table:number-rows-spanned="1" table:style-name="ce78">
            <text:p>13</text:p>
          </table:table-cell>
          <table:covered-table-cell/>
          <table:table-cell office:value-type="float" office:value="1" table:style-name="ce2">
            <text:p>1</text:p>
          </table:table-cell>
          <table:table-cell office:value-type="string" table:style-name="ce4">
            <text:p><text:span text:style-name="T4">P-iJar Zanciani 1l1omazini<text:s/></text:span><text:span text:style-name="T46">Silva</text:span></text:p>
          </table:table-cell>
          <table:table-cell office:value-type="string" table:number-columns-spanned="2" table:number-rows-spanned="1" table:style-name="ce79">
            <text:p><text:span text:style-name="T4">34.063</text:span><text:span text:style-name="T10">.</text:span><text:span text:style-name="T46">660-9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Professor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4">Pedagogia</text:span></text:p>
          </table:table-cell>
          <table:covered-table-cell table:number-columns-repeated="2"/>
          <table:table-cell table:style-name="ce7"/>
          <table:table-cell office:value-type="string" table:number-columns-spanned="2" table:number-rows-spanned="1" table:style-name="ce80">
            <text:p><text:span text:style-name="T4">7</text:span><text:span text:style-name="T10">:</text:span><text:span text:style-name="T4">00 as 16:00</text:span></text:p>
          </table:table-cell>
          <table:covered-table-cell/>
          <table:table-cell office:value-type="string" table:number-columns-spanned="5" table:number-rows-spanned="1" table:style-name="ce81">
            <text:p><text:span text:style-name="T4">R$3</text:span><text:span text:style-name="T10">.</text:span><text:span text:style-name="T4">199</text:span><text:span text:style-name="T10">,</text:span><text:span text:style-name="T4">31</text:span></text:p>
          </table:table-cell>
          <table:covered-table-cell table:number-columns-repeated="4"/>
          <table:table-cell table:number-columns-repeated="16365"/>
        </table:table-row>
        <table:table-row table:style-name="ro2">
          <table:table-cell office:value-type="float" office:value="14" table:number-columns-spanned="2" table:number-rows-spanned="1" table:style-name="ce78">
            <text:p>14</text:p>
          </table:table-cell>
          <table:covered-table-cell/>
          <table:table-cell office:value-type="float" office:value="1" table:style-name="ce5">
            <text:p>1</text:p>
          </table:table-cell>
          <table:table-cell office:value-type="string" table:style-name="ce4">
            <text:p><text:span text:style-name="T4">Selma Tostes Tavares<text:s/></text:span><text:span text:style-name="T46">Sil</text:span><text:span text:style-name="T10">v</text:span><text:span text:style-name="T46">a</text:span></text:p>
          </table:table-cell>
          <table:table-cell office:value-type="string" table:number-columns-spanned="2" table:number-rows-spanned="1" table:style-name="ce79">
            <text:p><text:span text:style-name="T4">l 8.392</text:span><text:span text:style-name="T10">.</text:span><text:span text:style-name="T4">256-6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Diretor1,a)</text:span></text:p>
          </table:table-cell>
          <table:covered-table-cell/>
          <table:table-cell office:value-type="string" table:number-columns-spanned="3" table:number-rows-spanned="1" table:style-name="ce57">
            <text:p><text:span text:style-name="T52">Pedagogia</text:span></text:p>
          </table:table-cell>
          <table:covered-table-cell table:number-columns-repeated="2"/>
          <table:table-cell table:style-name="ce9"/>
          <table:table-cell office:value-type="string" table:number-columns-spanned="2" table:number-rows-spanned="1" table:style-name="ce80">
            <text:p><text:span text:style-name="T46">8:00<text:s/></text:span><text:span text:style-name="T4">AS 17:00</text:span></text:p>
          </table:table-cell>
          <table:covered-table-cell/>
          <table:table-cell office:value-type="string" table:number-columns-spanned="5" table:number-rows-spanned="1" table:style-name="ce81">
            <text:p><text:span text:style-name="T4">R$ 5.623,43</text:span></text:p>
          </table:table-cell>
          <table:covered-table-cell table:number-columns-repeated="4"/>
          <table:table-cell table:number-columns-repeated="16365"/>
        </table:table-row>
        <table:table-row table:style-name="ro3">
          <table:table-cell office:value-type="float" office:value="15" table:number-columns-spanned="2" table:number-rows-spanned="1" table:style-name="ce78">
            <text:p>15</text:p>
          </table:table-cell>
          <table:covered-table-cell/>
          <table:table-cell office:value-type="float" office:value="1" table:style-name="ce5">
            <text:p>1</text:p>
          </table:table-cell>
          <table:table-cell office:value-type="string" table:style-name="ce4">
            <text:p><text:span text:style-name="T4">Tais dos<text:s/></text:span><text:span text:style-name="T46">san</text:span><text:span text:style-name="T47">to</text:span><text:span text:style-name="T46">s da rocha</text:span></text:p>
          </table:table-cell>
          <table:table-cell office:value-type="string" table:number-columns-spanned="2" table:number-rows-spanned="1" table:style-name="ce81">
            <text:p><text:span text:style-name="T4">35. l 72.636-x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Professor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4">Pedagogia</text:span></text:p>
          </table:table-cell>
          <table:covered-table-cell table:number-columns-repeated="2"/>
          <table:table-cell table:style-name="ce7"/>
          <table:table-cell office:value-type="string" table:number-columns-spanned="2" table:number-rows-spanned="1" table:style-name="ce80">
            <text:p><text:span text:style-name="T46">7</text:span><text:span text:style-name="T10">:</text:span><text:span text:style-name="T4">00<text:s/></text:span><text:span text:style-name="T46">as<text:s text:c="2"/></text:span><text:span text:style-name="T47">l<text:s/></text:span><text:span text:style-name="T46">6</text:span><text:span text:style-name="T10">:</text:span><text:span text:style-name="T4">00</text:span></text:p>
          </table:table-cell>
          <table:covered-table-cell/>
          <table:table-cell office:value-type="string" table:number-columns-spanned="5" table:number-rows-spanned="1" table:style-name="ce81">
            <text:p><text:span text:style-name="T4">R$3</text:span><text:span text:style-name="T10">.</text:span><text:span text:style-name="T4">106,13</text:span></text:p>
          </table:table-cell>
          <table:covered-table-cell table:number-columns-repeated="4"/>
          <table:table-cell table:number-columns-repeated="16365"/>
        </table:table-row>
        <table:table-row table:style-name="ro3">
          <table:table-cell office:value-type="float" office:value="16" table:number-columns-spanned="2" table:number-rows-spanned="1" table:style-name="ce78">
            <text:p>16</text:p>
          </table:table-cell>
          <table:covered-table-cell/>
          <table:table-cell office:value-type="float" office:value="1" table:style-name="ce8">
            <text:p>1</text:p>
          </table:table-cell>
          <table:table-cell office:value-type="string" table:style-name="ce4">
            <text:p><text:span text:style-name="T46">Valdira<text:s/></text:span><text:span text:style-name="T4">de Loudes Diniz</text:span></text:p>
          </table:table-cell>
          <table:table-cell office:value-type="string" table:number-columns-spanned="2" table:number-rows-spanned="1" table:style-name="ce79">
            <text:p><text:span text:style-name="T4">35</text:span><text:span text:style-name="T10">.</text:span><text:span text:style-name="T46">646</text:span><text:span text:style-name="T10">.</text:span><text:span text:style-name="T4">749-1</text:span></text:p>
          </table:table-cell>
          <table:covered-table-cell/>
          <table:table-cell office:value-type="string" table:number-columns-spanned="2" table:number-rows-spanned="1" table:style-name="ce80">
            <text:p><text:span text:style-name="T4">Professor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4">Pedagogia</text:span></text:p>
          </table:table-cell>
          <table:covered-table-cell table:number-columns-repeated="2"/>
          <table:table-cell table:style-name="ce7"/>
          <table:table-cell office:value-type="string" table:number-columns-spanned="2" table:number-rows-spanned="1" table:style-name="ce80">
            <text:p><text:span text:style-name="T46">7</text:span><text:span text:style-name="T10">:</text:span><text:span text:style-name="T4">00<text:s/></text:span><text:span text:style-name="T46">as<text:s/></text:span><text:span text:style-name="T4">16</text:span><text:span text:style-name="T10">:</text:span><text:span text:style-name="T4">00</text:span></text:p>
          </table:table-cell>
          <table:covered-table-cell/>
          <table:table-cell office:value-type="string" table:number-columns-spanned="5" table:number-rows-spanned="1" table:style-name="ce81">
            <text:p><text:span text:style-name="T4">R$3</text:span><text:span text:style-name="T10">.</text:span><text:span text:style-name="T4">l06</text:span><text:span text:style-name="T10">,</text:span><text:span text:style-name="T47">l3</text:span></text:p>
          </table:table-cell>
          <table:covered-table-cell table:number-columns-repeated="4"/>
          <table:table-cell table:number-columns-repeated="16365" table:style-name="ce1"/>
        </table:table-row>
        <table:table-row table:style-name="ro6">
          <table:table-cell office:value-type="string" table:number-columns-spanned="2" table:number-rows-spanned="1" table:style-name="ce82">
            <text:p><text:span text:style-name="T1">17</text:span></text:p>
            <text:p><text:span text:style-name="T29">18</text:span></text:p>
            <text:p><text:span text:style-name="T17">19</text:span></text:p>
            <text:p><text:span text:style-name="T1">20</text:span></text:p>
            <text:p><text:span text:style-name="T29">21</text:span></text:p>
            <text:p><text:span text:style-name="T1">22</text:span></text:p>
            <text:p><text:span text:style-name="T17">l3</text:span></text:p>
            <text:p><text:span text:style-name="T29">24</text:span></text:p>
            <text:p><text:span text:style-name="T29">25</text:span></text:p>
            <text:p><text:span text:style-name="T1">26</text:span></text:p>
            <text:p><text:span text:style-name="T29">27</text:span></text:p>
            <text:p><text:span text:style-name="T29">28</text:span></text:p>
            <text:p><text:span text:style-name="T29">29</text:span></text:p>
            <text:p><text:span text:style-name="T53">30</text:span></text:p>
            <text:p><text:span text:style-name="T28">1</text:span></text:p>
            <draw:custom-shape svg:x="0.00233in" svg:y="1.0286in" svg:width="4.53056in" svg:height="0in" draw:z-index="18" draw:id="id17" draw:style-name="a16" draw:name="Shape 19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  <draw:custom-shape svg:x="0.00233in" svg:y="1.19869in" svg:width="4.53056in" svg:height="0in" draw:z-index="20" draw:id="id19" draw:style-name="a18" draw:name="Shape 21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  <draw:custom-shape svg:x="0.00233in" svg:y="1.37546in" svg:width="4.53056in" svg:height="0in" draw:z-index="22" draw:id="id21" draw:style-name="a20" draw:name="Shape 23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  <draw:custom-shape svg:x="0.00233in" svg:y="1.54556in" svg:width="4.53056in" svg:height="0in" draw:z-index="24" draw:id="id23" draw:style-name="a22" draw:name="Shape 25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  <draw:custom-shape svg:x="0.00233in" svg:y="1.70898in" svg:width="4.53056in" svg:height="0in" draw:z-index="26" draw:id="id25" draw:style-name="a24" draw:name="Shape 27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  <draw:custom-shape svg:x="0.00233in" svg:y="0.34487in" svg:width="4.53056in" svg:height="0in" draw:z-index="10" draw:id="id9" draw:style-name="a8" draw:name="Shape 11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  <draw:custom-shape svg:x="0.00233in" svg:y="0.51497in" svg:width="4.53056in" svg:height="0in" draw:z-index="12" draw:id="id11" draw:style-name="a10" draw:name="Shape 13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  <draw:custom-shape svg:x="0.00233in" svg:y="0.17478in" svg:width="4.53056in" svg:height="0in" draw:z-index="8" draw:id="id7" draw:style-name="a6" draw:name="Shape 9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  <draw:custom-shape svg:x="0.00233in" svg:y="0.86183in" svg:width="4.53056in" svg:height="0in" draw:z-index="16" draw:id="id15" draw:style-name="a14" draw:name="Shape 17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  <draw:custom-shape svg:x="0.00233in" svg:y="0.6884in" svg:width="4.53056in" svg:height="0in" draw:z-index="14" draw:id="id13" draw:style-name="a12" draw:name="Shape 15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  <draw:custom-shape svg:x="0.00233in" svg:y="1.88575in" svg:width="4.53056in" svg:height="0in" draw:z-index="28" draw:id="id27" draw:style-name="a26" draw:name="Shape 29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  <draw:custom-shape svg:x="0.00233in" svg:y="2.41272in" svg:width="6.56528in" svg:height="0in" draw:z-index="37" draw:id="id36" draw:style-name="a34" draw:name="Shape 38">
              <svg:title/>
              <svg:desc/>
              <draw:enhanced-geometry xmlns:dr3d="urn:oasis:names:tc:opendocument:xmlns:dr3d:1.0" draw:type="non-primitive" svg:viewBox="0 0 6003290 0" draw:enhanced-path="M 0 0 L 600329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003290"/>
                <draw:equation draw:name="f7" draw:formula="?f4 / 0"/>
                <draw:equation draw:name="f8" draw:formula="0 / ?f6"/>
                <draw:equation draw:name="f9" draw:formula="6003290 / ?f6"/>
                <draw:equation draw:name="f10" draw:formula="0 / ?f7"/>
              </draw:enhanced-geometry>
            </draw:custom-shape>
            <draw:g draw:z-index="38" draw:name="Group 39" draw:id="id40">
              <svg:title/>
              <svg:desc/>
              <draw:custom-shape svg:x="0.0924in" svg:y="2.57281in" svg:width="0.46042in" svg:height="0in" draw:id="id37" draw:style-name="a35" draw:name="Shape 40">
                <svg:title/>
                <svg:desc/>
                <draw:enhanced-geometry xmlns:dr3d="urn:oasis:names:tc:opendocument:xmlns:dr3d:1.0" draw:type="non-primitive" svg:viewBox="0 0 421005 0" draw:enhanced-path="M 0 0 L 42096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421005"/>
                  <draw:equation draw:name="f7" draw:formula="?f4 / 0"/>
                  <draw:equation draw:name="f8" draw:formula="0 / ?f6"/>
                  <draw:equation draw:name="f9" draw:formula="421005 / ?f6"/>
                  <draw:equation draw:name="f10" draw:formula="0 / ?f7"/>
                </draw:enhanced-geometry>
              </draw:custom-shape>
              <draw:custom-shape svg:x="0.55277in" svg:y="2.57281in" svg:width="0.10069in" svg:height="0in" draw:id="id38" draw:style-name="a36" draw:name="Shape 41">
                <svg:title/>
                <svg:desc/>
                <draw:enhanced-geometry xmlns:dr3d="urn:oasis:names:tc:opendocument:xmlns:dr3d:1.0" draw:type="non-primitive" svg:viewBox="0 0 92075 0" draw:enhanced-path="M 0 0 L 9151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2075"/>
                  <draw:equation draw:name="f7" draw:formula="?f4 / 0"/>
                  <draw:equation draw:name="f8" draw:formula="0 / ?f6"/>
                  <draw:equation draw:name="f9" draw:formula="92075 / ?f6"/>
                  <draw:equation draw:name="f10" draw:formula="0 / ?f7"/>
                </draw:enhanced-geometry>
              </draw:custom-shape>
              <draw:custom-shape svg:x="0.65285in" svg:y="2.57281in" svg:width="1.42153in" svg:height="0in" draw:id="id39" draw:style-name="a37" draw:name="Shape 42">
                <svg:title/>
                <svg:desc/>
                <draw:enhanced-geometry xmlns:dr3d="urn:oasis:names:tc:opendocument:xmlns:dr3d:1.0" draw:type="non-primitive" svg:viewBox="0 0 1299845 0" draw:enhanced-path="M 0 0 L 129949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99845"/>
                  <draw:equation draw:name="f7" draw:formula="?f4 / 0"/>
                  <draw:equation draw:name="f8" draw:formula="0 / ?f6"/>
                  <draw:equation draw:name="f9" draw:formula="1299845 / ?f6"/>
                  <draw:equation draw:name="f10" draw:formula="0 / ?f7"/>
                </draw:enhanced-geometry>
              </draw:custom-shape>
            </draw:g>
            <draw:g draw:z-index="30" draw:name="Group 31" draw:id="id32">
              <svg:title/>
              <svg:desc/>
              <draw:custom-shape svg:x="0.00233in" svg:y="2.05585in" svg:width="0.55069in" svg:height="0in" draw:id="id29" draw:style-name="a28" draw:name="Shape 32">
                <svg:title/>
                <svg:desc/>
                <draw:enhanced-geometry xmlns:dr3d="urn:oasis:names:tc:opendocument:xmlns:dr3d:1.0" draw:type="non-primitive" svg:viewBox="0 0 503555 0" draw:enhanced-path="M 0 0 L 50332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03555"/>
                  <draw:equation draw:name="f7" draw:formula="?f4 / 0"/>
                  <draw:equation draw:name="f8" draw:formula="0 / ?f6"/>
                  <draw:equation draw:name="f9" draw:formula="503555 / ?f6"/>
                  <draw:equation draw:name="f10" draw:formula="0 / ?f7"/>
                </draw:enhanced-geometry>
              </draw:custom-shape>
              <draw:custom-shape svg:x="0.55277in" svg:y="2.05585in" svg:width="0.10694in" svg:height="0in" draw:id="id30" draw:style-name="a29" draw:name="Shape 33">
                <svg:title/>
                <svg:desc/>
                <draw:enhanced-geometry xmlns:dr3d="urn:oasis:names:tc:opendocument:xmlns:dr3d:1.0" draw:type="non-primitive" svg:viewBox="0 0 97790 0" draw:enhanced-path="M 0 0 L 9761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7790"/>
                  <draw:equation draw:name="f7" draw:formula="?f4 / 0"/>
                  <draw:equation draw:name="f8" draw:formula="0 / ?f6"/>
                  <draw:equation draw:name="f9" draw:formula="97790 / ?f6"/>
                  <draw:equation draw:name="f10" draw:formula="0 / ?f7"/>
                </draw:enhanced-geometry>
              </draw:custom-shape>
              <draw:custom-shape svg:x="0.64951in" svg:y="2.05585in" svg:width="3.88333in" svg:height="0in" draw:id="id31" draw:style-name="a30" draw:name="Shape 34">
                <svg:title/>
                <svg:desc/>
                <draw:enhanced-geometry xmlns:dr3d="urn:oasis:names:tc:opendocument:xmlns:dr3d:1.0" draw:type="non-primitive" svg:viewBox="0 0 3550920 0" draw:enhanced-path="M 0 0 L 355072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550920"/>
                  <draw:equation draw:name="f7" draw:formula="?f4 / 0"/>
                  <draw:equation draw:name="f8" draw:formula="0 / ?f6"/>
                  <draw:equation draw:name="f9" draw:formula="3550920 / ?f6"/>
                  <draw:equation draw:name="f10" draw:formula="0 / ?f7"/>
                </draw:enhanced-geometry>
              </draw:custom-shape>
            </draw:g>
            <draw:custom-shape svg:x="0.00233in" svg:y="2.22928in" svg:width="4.53056in" svg:height="0in" draw:z-index="35" draw:id="id34" draw:style-name="a32" draw:name="Shape 36">
              <svg:title/>
              <svg:desc/>
              <draw:enhanced-geometry xmlns:dr3d="urn:oasis:names:tc:opendocument:xmlns:dr3d:1.0" draw:type="non-primitive" svg:viewBox="0 0 4142740 0" draw:enhanced-path="M 0 0 L 414251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142740"/>
                <draw:equation draw:name="f7" draw:formula="?f4 / 0"/>
                <draw:equation draw:name="f8" draw:formula="0 / ?f6"/>
                <draw:equation draw:name="f9" draw:formula="4142740 / ?f6"/>
                <draw:equation draw:name="f10" draw:formula="0 / ?f7"/>
              </draw:enhanced-geometry>
            </draw:custom-shape>
          </table:table-cell>
          <table:covered-table-cell/>
          <table:table-cell office:value-type="float" office:value="1" table:style-name="ce2">
            <text:p>1</text:p>
          </table:table-cell>
          <table:table-cell office:value-type="string" table:style-name="ce3">
            <text:p><text:span text:style-name="T4">Sabrina <text:s/>Borgc$<text:s/></text:span><text:span text:style-name="T46">Nogueira<text:s/></text:span><text:span text:style-name="T4">A conbtratur</text:span></text:p>
            <text:p><text:span text:style-name="T41">u Contratar</text:span></text:p>
          </table:table-cell>
          <table:table-cell office:value-type="string" table:number-columns-spanned="2" table:number-rows-spanned="1" table:style-name="ce82">
            <text:p><text:span text:style-name="T54">559.139.718</text:span></text:p>
            <text:p><text:span text:style-name="T55">·</text:span><text:span text:style-name="T56">�</text:span><text:span text:style-name="T55">u.1</text:span></text:p>
            <text:p><text:span text:style-name="T56">�</text:span></text:p>
            <text:p><text:span text:style-name="T57">Jose Rober</text:span></text:p>
            <text:p><text:span text:style-name="T54">RG;l4.258</text:span></text:p>
          </table:table-cell>
          <table:covered-table-cell/>
          <table:table-cell office:value-type="string" table:number-columns-spanned="2" table:number-rows-spanned="1" table:style-name="ce82">
            <text:p><text:span text:style-name="T4">Professor Professor Professor</text:span></text:p>
            <text:p><text:span text:style-name="T55">o</text:span><text:span text:style-name="T58">�</text:span><text:span text:style-name="T55">s<text:s text:c="2"/></text:span><text:span text:style-name="T59">�</text:span></text:p>
            <text:p><text:span text:style-name="T5">�</text:span></text:p>
            <text:p><text:span text:style-name="T57">to de Moraes</text:span></text:p>
            <text:p><text:span text:style-name="T54">.284/SSP/SP</text:span></text:p>
          </table:table-cell>
          <table:covered-table-cell/>
          <table:table-cell office:value-type="string" table:number-columns-spanned="3" table:number-rows-spanned="1" table:style-name="ce44">
            <text:p><text:span text:style-name="T4">Pedagogia</text:span></text:p>
            <text:p><text:span text:style-name="T60">0</text:span><text:span text:style-name="T61">.</text:span><text:span text:style-name="T62">�C</text:span></text:p>
            <text:p><text:span text:style-name="T12">�</text:span></text:p>
          </table:table-cell>
          <table:covered-table-cell table:number-columns-repeated="2"/>
          <table:table-cell office:value-type="string" table:style-name="ce10">
            <text:p><text:span text:style-name="T63">O</text:span></text:p>
          </table:table-cell>
          <table:table-cell office:value-type="string" table:number-columns-spanned="2" table:number-rows-spanned="1" table:style-name="ce82">
            <text:p><text:span text:style-name="T4">8:00 as 17</text:span><text:span text:style-name="T10">:</text:span><text:span text:style-name="T4">00</text:span></text:p>
            <text:p><text:span text:style-name="T4">8</text:span><text:span text:style-name="T10">:</text:span><text:span text:style-name="T4">00 as<text:s/></text:span><text:span text:style-name="T47">17</text:span><text:span text:style-name="T6">:</text:span><text:span text:style-name="T4">00</text:span></text:p>
            <text:p><text:span text:style-name="T4">7</text:span><text:span text:style-name="T10">:</text:span><text:span text:style-name="T4">00<text:s/></text:span><text:span text:style-name="T46">as<text:s/></text:span><text:span text:style-name="T4">16</text:span><text:span text:style-name="T10">:</text:span><text:span text:style-name="T4">00</text:span></text:p>
            <text:p><text:span text:style-name="T64">Total!</text:span></text:p>
            <text:p><text:span text:style-name="T62">li</text:span><text:span text:style-name="T63">;</text:span></text:p>
            <draw:custom-shape svg:x="0.00001in" svg:y="0.51497in" svg:width="1.825in" svg:height="0in" draw:z-index="13" draw:id="id12" draw:style-name="a11" draw:name="Shape 14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0.17478in" svg:width="1.825in" svg:height="0in" draw:z-index="9" draw:id="id8" draw:style-name="a7" draw:name="Shape 10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0.86183in" svg:width="1.825in" svg:height="0in" draw:z-index="17" draw:id="id16" draw:style-name="a15" draw:name="Shape 18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2.22928in" svg:width="1.825in" svg:height="0in" draw:z-index="36" draw:id="id35" draw:style-name="a33" draw:name="Shape 37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2.05585in" svg:width="1.825in" svg:height="0in" draw:z-index="34" draw:id="id33" draw:style-name="a31" draw:name="Shape 35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1.37546in" svg:width="1.825in" svg:height="0in" draw:z-index="23" draw:id="id22" draw:style-name="a21" draw:name="Shape 24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1.54556in" svg:width="1.825in" svg:height="0in" draw:z-index="25" draw:id="id24" draw:style-name="a23" draw:name="Shape 26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0.6884in" svg:width="1.825in" svg:height="0in" draw:z-index="15" draw:id="id14" draw:style-name="a13" draw:name="Shape 16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1.19869in" svg:width="1.825in" svg:height="0in" draw:z-index="21" draw:id="id20" draw:style-name="a19" draw:name="Shape 22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1.88575in" svg:width="1.825in" svg:height="0in" draw:z-index="29" draw:id="id28" draw:style-name="a27" draw:name="Shape 30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1.0286in" svg:width="1.825in" svg:height="0in" draw:z-index="19" draw:id="id18" draw:style-name="a17" draw:name="Shape 20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0.34487in" svg:width="1.825in" svg:height="0in" draw:z-index="11" draw:id="id10" draw:style-name="a9" draw:name="Shape 12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  <draw:custom-shape svg:x="0.00001in" svg:y="1.70898in" svg:width="1.825in" svg:height="0in" draw:z-index="27" draw:id="id26" draw:style-name="a25" draw:name="Shape 28">
              <svg:title/>
              <svg:desc/>
              <draw:enhanced-geometry xmlns:dr3d="urn:oasis:names:tc:opendocument:xmlns:dr3d:1.0" draw:type="non-primitive" svg:viewBox="0 0 1668780 0" draw:enhanced-path="M 0 0 L 16685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68780"/>
                <draw:equation draw:name="f7" draw:formula="?f4 / 0"/>
                <draw:equation draw:name="f8" draw:formula="0 / ?f6"/>
                <draw:equation draw:name="f9" draw:formula="1668780 / ?f6"/>
                <draw:equation draw:name="f10" draw:formula="0 / ?f7"/>
              </draw:enhanced-geometry>
            </draw:custom-shape>
          </table:table-cell>
          <table:covered-table-cell/>
          <table:table-cell office:value-type="string" table:number-columns-spanned="5" table:number-rows-spanned="1" table:style-name="ce82">
            <text:p><text:span text:style-name="T4">R$3.!06,13<text:s/></text:span><text:span text:style-name="T46">R$3</text:span><text:span text:style-name="T10">.</text:span><text:span text:style-name="T4">l06,l3 R$ 3.106</text:span><text:span text:style-name="T10">,</text:span><text:span text:style-name="T47">13</text:span></text:p>
            <text:p><text:span text:style-name="T65">     R$ 60.024,52   </text:span></text:p>
          </table:table-cell>
          <table:covered-table-cell table:number-columns-repeated="4"/>
          <table:table-cell table:number-columns-repeated="16365" table:style-name="ce1"/>
        </table:table-row>
        <table:table-row table:style-name="ro7">
          <table:table-cell office:value-type="string" table:number-columns-spanned="21" table:number-rows-spanned="1" table:style-name="ce59">
            <text:p><text:span text:style-name="T66">o!b</text:span></text:p>
          </table:table-cell>
          <table:covered-table-cell table:number-columns-repeated="20"/>
          <table:table-cell table:number-columns-repeated="16363"/>
        </table:table-row>
        <table:table-row table:style-name="ro8">
          <table:table-cell office:value-type="string" table:number-columns-spanned="9" table:number-rows-spanned="1" table:style-name="ce60">
            <text:p><text:span text:style-name="T67">Associação Caritati11a da Paróquia</text:span></text:p>
            <text:p><text:span text:style-name="T68">NoHa<text:s/></text:span><text:span text:style-name="T69">Senhora de<text:s/></text:span><text:span text:style-name="T70">Fátima</text:span></text:p>
            <text:p><text:span text:style-name="T71">Rua.<text:s/></text:span><text:span text:style-name="T72">Milill<text:s/></text:span><text:span text:style-name="T73">de<text:s/></text:span><text:span text:style-name="T74">Fátína<text:s/></text:span><text:span text:style-name="T71">Ki:la, 205</text:span><text:span text:style-name="T75">·<text:s/></text:span><text:span text:style-name="T76">\llla<text:s/></text:span><text:span text:style-name="T72">Fálina<text:s/></text:span><text:span text:style-name="T77">•<text:s/></text:span><text:span text:style-name="T71">CEP</text:span><text:span text:style-name="T75">.<text:s/></text:span><text:span text:style-name="T71">07191</text:span><text:span text:style-name="T78">·</text:span><text:span text:style-name="T71">210</text:span></text:p>
            <text:p><text:span text:style-name="T79">Guarul/los<text:s/></text:span><text:span text:style-name="T80">•<text:s/></text:span><text:span text:style-name="T81">São<text:s/></text:span><text:span text:style-name="T76">Paulo· Fone/Fax:<text:s/></text:span><text:span text:style-name="T81">2�<text:s text:c="3"/></text:span><text:span text:style-name="T82">•<text:s/></text:span><text:span text:style-name="T81">6TT1</text:span></text:p>
            <text:p><text:span text:style-name="T83">C</text:span><text:span text:style-name="T73">NPJ:4S</text:span><text:span text:style-name="T84">.</text:span><text:span text:style-name="T73">150.29i/0001-53</text:span></text:p>
          </table:table-cell>
          <table:covered-table-cell table:number-columns-repeated="2"/>
          <table:covered-table-cell>
            <draw:frame draw:z-index="42" draw:id="id41" draw:style-name="a38" draw:name="image1.jpeg" svg:x="0.48256in" svg:y="0.6223in" svg:width="0.44035in" svg:height="0.82714in" style:rel-width="scale" style:rel-height="scale">
              <draw:image xlink:href="media/image1.jpeg" xlink:type="simple" xlink:show="embed" xlink:actuate="onLoad"/>
              <svg:title/>
              <svg:desc/>
            </draw:frame>
          </table:covered-table-cell>
          <table:covered-table-cell table:number-columns-repeated="5"/>
          <table:table-cell table:style-name="ce11"/>
          <table:table-cell table:number-columns-spanned="3" table:number-rows-spanned="1" table:style-name="ce61"/>
          <table:covered-table-cell/>
          <table:covered-table-cell>
            <draw:custom-shape svg:x="0.45581in" svg:y="0.60951in" svg:width="2.00208in" svg:height="0in" draw:z-index="66" draw:id="id65" draw:style-name="a60" draw:name="Shape 67">
              <svg:title/>
              <svg:desc/>
              <draw:enhanced-geometry xmlns:dr3d="urn:oasis:names:tc:opendocument:xmlns:dr3d:1.0" draw:type="non-primitive" svg:viewBox="0 0 1830705 0" draw:enhanced-path="M 0 0 L 183027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830705"/>
                <draw:equation draw:name="f7" draw:formula="?f4 / 0"/>
                <draw:equation draw:name="f8" draw:formula="0 / ?f6"/>
                <draw:equation draw:name="f9" draw:formula="1830705 / ?f6"/>
                <draw:equation draw:name="f10" draw:formula="0 / ?f7"/>
              </draw:enhanced-geometry>
            </draw:custom-shape>
          </table:covered-table-cell>
          <table:table-cell table:number-columns-spanned="2" table:number-rows-spanned="1" table:style-name="ce61"/>
          <table:covered-table-cell/>
          <table:table-cell table:number-columns-repeated="3" table:style-name="ce11"/>
          <table:table-cell table:number-columns-spanned="2" table:number-rows-spanned="1" table:style-name="ce61"/>
          <table:covered-table-cell/>
          <table:table-cell table:style-name="ce11"/>
          <table:table-cell table:number-columns-repeated="16363"/>
        </table:table-row>
        <table:table-row table:style-name="ro9">
          <table:table-cell office:value-type="string" table:number-columns-spanned="13" table:number-rows-spanned="2" table:style-name="ce62">
            <text:p><text:span text:style-name="T85">ANEXO<text:s/></text:span><text:span text:style-name="T86">III-<text:s text:c="3"/></text:span><text:span text:style-name="T85">EDUCAÇÃO<text:s/></text:span><text:span text:style-name="T87">INFANTIL- CRECHE</text:span></text:p>
            <text:p><text:span text:style-name="T88">Quadro </text:span><text:span text:style-name="T89">de Ci&lt;,sses </text:span><text:span text:style-name="T90">e </text:span><text:span text:style-name="T88">Docentes </text:span><text:span text:style-name="T91">- </text:span><text:span text:style-name="T88">2026</text:span><text:span text:style-name="T92"><text:s text:c="32"/></text:span><text:span text:style-name="T93">1<text:s text:c="9"/></text:span><text:span text:style-name="T94">N" </text:span><text:span text:style-name="T88">de vagas total</text:span><text:span text:style-name="T92"><text:s text:c="8"/></text:span><text:span text:style-name="T95">j</text:span></text:p>
          </table:table-cell>
          <table:covered-table-cell table:number-columns-repeated="12"/>
          <table:table-cell office:value-type="float" office:value="116" table:number-columns-spanned="2" table:number-rows-spanned="2" table:style-name="ce63">
            <text:p>116</text:p>
          </table:table-cell>
          <table:covered-table-cell/>
          <table:table-cell table:number-columns-repeated="3" table:style-name="ce12"/>
          <table:table-cell table:number-columns-spanned="2" table:number-rows-spanned="1" table:style-name="ce64"/>
          <table:covered-table-cell/>
          <table:table-cell table:style-name="ce12"/>
          <table:table-cell table:number-columns-repeated="16363"/>
        </table:table-row>
        <table:table-row table:style-name="ro10">
          <table:covered-table-cell/>
          <table:covered-table-cell table:number-columns-repeated="12"/>
          <table:covered-table-cell/>
          <table:covered-table-cell/>
          <table:table-cell table:number-columns-repeated="3" table:style-name="ce11"/>
          <table:table-cell table:number-columns-spanned="2" table:number-rows-spanned="5" table:style-name="ce61"/>
          <table:covered-table-cell/>
          <table:table-cell table:style-name="ce11"/>
          <table:table-cell table:number-columns-repeated="16363"/>
        </table:table-row>
        <table:table-row table:style-name="ro11">
          <table:table-cell table:number-columns-repeated="2" table:style-name="ce12"/>
          <table:table-cell table:number-columns-spanned="3" table:number-rows-spanned="1" table:style-name="ce64"/>
          <table:covered-table-cell table:number-columns-repeated="2"/>
          <table:table-cell table:number-columns-repeated="5" table:style-name="ce12"/>
          <table:table-cell table:number-columns-spanned="3" table:number-rows-spanned="1" table:style-name="ce64"/>
          <table:covered-table-cell table:number-columns-repeated="2"/>
          <table:table-cell table:number-columns-spanned="2" table:number-rows-spanned="1" table:style-name="ce64"/>
          <table:covered-table-cell/>
          <table:table-cell table:number-columns-repeated="3" table:style-name="ce12"/>
          <table:covered-table-cell/>
          <table:covered-table-cell/>
          <table:table-cell table:style-name="ce12"/>
          <table:table-cell table:number-columns-repeated="16363"/>
        </table:table-row>
        <table:table-row table:style-name="ro12">
          <table:table-cell office:value-type="string" table:number-columns-spanned="17" table:number-rows-spanned="1" table:style-name="ce68">
            <text:p><text:span text:style-name="T96">U</text:span><text:span text:style-name="T97">nidade 1:<text:s text:c="13"/></text:span><text:span text:style-name="T98">ASSOCIAÇÃO</text:span><text:span text:style-name="T99"><text:s/></text:span><text:span text:style-name="T100"> CARITATIVA  </text:span><text:span text:style-name="T98">DA PAROQU[A</text:span><text:span text:style-name="T99"><text:s text:c="2"/></text:span><text:span text:style-name="T100">NOSSA SENHORA  </text:span><text:span text:style-name="T98">DE F'ATIMA </text:span><text:span text:style-name="T100">- CRECHE SÃO </text:span><text:span text:style-name="T98">JOSE               </text:span></text:p>
          </table:table-cell>
          <table:covered-table-cell table:number-columns-repeated="16"/>
          <table:table-cell table:style-name="ce12"/>
          <table:covered-table-cell/>
          <table:covered-table-cell/>
          <table:table-cell table:style-name="ce12"/>
          <table:table-cell table:number-columns-repeated="16363"/>
        </table:table-row>
        <table:table-row table:style-name="ro2">
          <table:table-cell table:number-columns-repeated="2" table:style-name="ce12"/>
          <table:table-cell office:value-type="string" table:number-columns-spanned="15" table:number-rows-spanned="1" table:style-name="ce61">
            <text:p><text:span text:style-name="T97">Endereço</text:span><text:span text:style-name="T101">:<text:s text:c="13"/></text:span><text:span text:style-name="T98"> RUA </text:span><text:span text:style-name="T102">SOROCABA </text:span><text:span text:style-name="T103">212JARDIM  </text:span><text:span text:style-name="T98">BELA </text:span><text:span text:style-name="T102">V</text:span><text:span text:style-name="T104">IS</text:span><text:span text:style-name="T102">TA                                                                                                      </text:span></text:p>
          </table:table-cell>
          <table:covered-table-cell table:number-columns-repeated="14"/>
          <table:table-cell table:style-name="ce12"/>
          <table:covered-table-cell/>
          <table:covered-table-cell/>
          <table:table-cell table:style-name="ce12"/>
          <table:table-cell table:number-columns-repeated="16363"/>
        </table:table-row>
        <table:table-row table:style-name="ro3">
          <table:table-cell table:style-name="ce12"/>
          <table:table-cell office:value-type="string" table:number-columns-spanned="6" table:number-rows-spanned="2" table:style-name="ce69">
            <text:p><text:span text:style-name="T105">1 </text:span><text:span text:style-name="T106">Sala </text:span><text:span text:style-name="T107">I<text:s text:c="3"/></text:span><text:span text:style-name="T108">Horário<text:s text:c="10"/></text:span><text:span text:style-name="T109">m'<text:s text:c="4"/></text:span><text:span text:style-name="T97">Perío</text:span><text:span text:style-name="T101">d<text:s text:c="12"/></text:span><text:span text:style-name="T97">Modalidade'<text:s text:c="4"/></text:span><text:span text:style-name="T35">1<text:s text:c="8"/></text:span><text:span text:style-name="T110">aga.s<text:s/></text:span><text:span text:style-name="T111">1</text:span></text:p>
          </table:table-cell>
          <table:covered-table-cell table:number-columns-repeated="5"/>
          <table:table-cell office:value-type="string" table:number-columns-spanned="9" table:number-rows-spanned="2" table:style-name="ce70">
            <text:p><text:span text:style-name="T112">1</text:span><text:span text:style-name="T113">o<text:s text:c="47"/></text:span><text:span text:style-name="T114">2º<text:s text:c="33"/></text:span><text:span text:style-name="T115">3º</text:span></text:p>
            <text:p><text:span text:style-name="T116">Responsá,</text:span><text:span text:style-name="T117">,</text:span><text:span text:style-name="T112">cl<text:s text:c="14"/></text:span><text:span text:style-name="T114">Rcs <text:s/>onsável<text:s text:c="14"/></text:span><text:span text:style-name="T97">Res <text:s/>onsável</text:span></text:p>
            <draw:custom-shape svg:x="0.13541in" svg:y="0.16475in" svg:width="0.72431in" svg:height="0in" draw:z-index="98" draw:id="id97" draw:style-name="a87" draw:name="Shape 99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</table:table-cell>
          <table:covered-table-cell table:number-columns-repeated="2"/>
          <table:covered-table-cell>
            <draw:custom-shape svg:x="0.10728in" svg:y="0.16475in" svg:width="0.71736in" svg:height="0in" draw:z-index="99" draw:id="id98" draw:style-name="a88" draw:name="Shape 100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</table:covered-table-cell>
          <table:covered-table-cell table:number-columns-repeated="5"/>
          <table:table-cell table:number-columns-repeated="2" table:style-name="ce12"/>
          <table:covered-table-cell/>
          <table:covered-table-cell/>
          <table:table-cell table:style-name="ce12"/>
          <table:table-cell table:number-columns-repeated="16363"/>
        </table:table-row>
        <table:table-row table:style-name="ro13">
          <table:table-cell table:style-name="ce13"/>
          <table:covered-table-cell/>
          <table:covered-table-cell table:number-columns-repeated="5"/>
          <table:covered-table-cell/>
          <table:covered-table-cell table:number-columns-repeated="8"/>
          <table:table-cell table:number-columns-repeated="2" table:style-name="ce13"/>
          <table:table-cell office:value-type="string" table:number-columns-spanned="2" table:number-rows-spanned="1" table:style-name="ce72">
            <text:p><text:span text:style-name="T115">4º</text:span></text:p>
            <text:p><text:span text:style-name="T114">Responsável</text:span></text:p>
          </table:table-cell>
          <table:covered-table-cell/>
          <table:table-cell table:style-name="ce13"/>
          <table:table-cell table:number-columns-repeated="16363"/>
        </table:table-row>
        <table:table-row table:style-name="ro14">
          <table:table-cell table:style-name="ce11"/>
          <table:table-cell office:value-type="string" table:number-columns-spanned="12" table:number-rows-spanned="1" table:style-name="ce61">
            <text:p><text:span text:style-name="T118">[J<text:s text:c="20"/></text:span><text:span text:style-name="T99">Berçário 1<text:s text:c="4"/></text:span><text:span text:style-name="T119">1�11<text:s text:c="2"/></text:span><text:span text:style-name="T99">Valdira<text:s text:c="10"/></text:span><text:span text:style-name="T120">li</text:span><text:span text:style-name="T121"><text:s text:c="5"/></text:span><text:span text:style-name="T122">Naiara<text:s text:c="10"/></text:span><text:span text:style-name="T123">li</text:span></text:p>
          </table:table-cell>
          <table:covered-table-cell table:number-columns-repeated="5"/>
          <table:covered-table-cell>
            <draw:custom-shape svg:x="0.15008in" svg:y="0.53689in" svg:width="0.72431in" svg:height="0in" draw:z-index="110" draw:id="id109" draw:style-name="a99" draw:name="Shape 111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3293in" svg:y="0.19336in" svg:width="0.72431in" svg:height="0in" draw:z-index="104" draw:id="id103" draw:style-name="a93" draw:name="Shape 105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3293in" svg:y="0.37346in" svg:width="0.72431in" svg:height="0in" draw:z-index="107" draw:id="id106" draw:style-name="a96" draw:name="Shape 108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3293in" svg:y="0.00993in" svg:width="0.72431in" svg:height="0in" draw:z-index="101" draw:id="id100" draw:style-name="a90" draw:name="Shape 102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</table:covered-table-cell>
          <table:covered-table-cell table:number-columns-repeated="2"/>
          <table:covered-table-cell>
            <draw:custom-shape svg:x="0.12195in" svg:y="0.53689in" svg:width="0.71736in" svg:height="0in" draw:z-index="111" draw:id="id110" draw:style-name="a100" draw:name="Shape 112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048in" svg:y="0.37346in" svg:width="0.71736in" svg:height="0in" draw:z-index="108" draw:id="id107" draw:style-name="a97" draw:name="Shape 109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048in" svg:y="0.19336in" svg:width="0.71736in" svg:height="0in" draw:z-index="105" draw:id="id104" draw:style-name="a94" draw:name="Shape 106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048in" svg:y="0.00993in" svg:width="0.71736in" svg:height="0in" draw:z-index="102" draw:id="id101" draw:style-name="a91" draw:name="Shape 103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custom-shape svg:x="0.52464in" svg:y="0.37346in" svg:width="0.06736in" svg:height="0in" draw:z-index="171" draw:id="id170" draw:style-name="a159" draw:name="Shape 172">
              <svg:title/>
              <svg:desc/>
              <draw:enhanced-geometry xmlns:dr3d="urn:oasis:names:tc:opendocument:xmlns:dr3d:1.0" draw:type="non-primitive" svg:viewBox="0 0 61594 0" draw:enhanced-path="M 0 0 L 6100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1594"/>
                <draw:equation draw:name="f7" draw:formula="?f4 / 0"/>
                <draw:equation draw:name="f8" draw:formula="0 / ?f6"/>
                <draw:equation draw:name="f9" draw:formula="61594 / ?f6"/>
                <draw:equation draw:name="f10" draw:formula="0 / ?f7"/>
              </draw:enhanced-geometry>
            </draw:custom-shape>
          </table:covered-table-cell>
          <table:table-cell table:number-columns-spanned="2" table:number-rows-spanned="1" table:style-name="ce61"/>
          <table:covered-table-cell>
            <draw:custom-shape svg:x="0.0149in" svg:y="0.38735in" svg:width="0.72431in" svg:height="0in" draw:z-index="109" draw:id="id108" draw:style-name="a98" draw:name="Shape 110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0.53689in" svg:width="0.72431in" svg:height="0in" draw:z-index="112" draw:id="id111" draw:style-name="a101" draw:name="Shape 113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9in" svg:y="0.20725in" svg:width="0.72431in" svg:height="0in" draw:z-index="106" draw:id="id105" draw:style-name="a95" draw:name="Shape 107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9in" svg:y="0.02381in" svg:width="0.72431in" svg:height="0in" draw:z-index="103" draw:id="id102" draw:style-name="a92" draw:name="Shape 104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</table:covered-table-cell>
          <table:table-cell table:number-columns-repeated="2" table:style-name="ce11"/>
          <table:table-cell table:style-name="ce11">
            <draw:g draw:z-index="68" draw:name="Group 69" draw:id="id69">
              <svg:title/>
              <svg:desc/>
              <draw:custom-shape svg:x="0.03614in" svg:y="0.21392in" svg:width="0.92083in" svg:height="0in" draw:id="id67" draw:style-name="a62" draw:name="Shape 70">
                <svg:title/>
                <svg:desc/>
                <draw:enhanced-geometry xmlns:dr3d="urn:oasis:names:tc:opendocument:xmlns:dr3d:1.0" draw:type="non-primitive" svg:viewBox="0 0 842010 0" draw:enhanced-path="M 0 0 L 84192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42010"/>
                  <draw:equation draw:name="f7" draw:formula="?f4 / 0"/>
                  <draw:equation draw:name="f8" draw:formula="0 / ?f6"/>
                  <draw:equation draw:name="f9" draw:formula="842010 / ?f6"/>
                  <draw:equation draw:name="f10" draw:formula="0 / ?f7"/>
                </draw:enhanced-geometry>
              </draw:custom-shape>
              <draw:custom-shape svg:x="0.14956in" svg:y="0.20725in" svg:width="0.64097in" svg:height="0in" draw:id="id68" draw:style-name="a63" draw:name="Shape 71">
                <svg:title/>
                <svg:desc/>
                <draw:enhanced-geometry xmlns:dr3d="urn:oasis:names:tc:opendocument:xmlns:dr3d:1.0" draw:type="non-primitive" svg:viewBox="0 0 586105 0" draw:enhanced-path="M 0 0 L 58568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86105"/>
                  <draw:equation draw:name="f7" draw:formula="?f4 / 0"/>
                  <draw:equation draw:name="f8" draw:formula="0 / ?f6"/>
                  <draw:equation draw:name="f9" draw:formula="586105 / ?f6"/>
                  <draw:equation draw:name="f10" draw:formula="0 / ?f7"/>
                </draw:enhanced-geometry>
              </draw:custom-shape>
            </draw:g>
            <draw:custom-shape svg:x="0.03614in" svg:y="0.39402in" svg:width="0.92083in" svg:height="0in" draw:z-index="71" draw:id="id70" draw:style-name="a64" draw:name="Shape 72">
              <svg:title/>
              <svg:desc/>
              <draw:enhanced-geometry xmlns:dr3d="urn:oasis:names:tc:opendocument:xmlns:dr3d:1.0" draw:type="non-primitive" svg:viewBox="0 0 842010 0" draw:enhanced-path="M 0 0 L 8419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010"/>
                <draw:equation draw:name="f7" draw:formula="?f4 / 0"/>
                <draw:equation draw:name="f8" draw:formula="0 / ?f6"/>
                <draw:equation draw:name="f9" draw:formula="842010 / ?f6"/>
                <draw:equation draw:name="f10" draw:formula="0 / ?f7"/>
              </draw:enhanced-geometry>
            </draw:custom-shape>
            <draw:custom-shape svg:x="0.02171in" svg:y="0.54356in" svg:width="0.92083in" svg:height="0in" draw:z-index="72" draw:id="id71" draw:style-name="a65" draw:name="Shape 73">
              <svg:title/>
              <svg:desc/>
              <draw:enhanced-geometry xmlns:dr3d="urn:oasis:names:tc:opendocument:xmlns:dr3d:1.0" draw:type="non-primitive" svg:viewBox="0 0 842010 0" draw:enhanced-path="M 0 0 L 8419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010"/>
                <draw:equation draw:name="f7" draw:formula="?f4 / 0"/>
                <draw:equation draw:name="f8" draw:formula="0 / ?f6"/>
                <draw:equation draw:name="f9" draw:formula="842010 / ?f6"/>
                <draw:equation draw:name="f10" draw:formula="0 / ?f7"/>
              </draw:enhanced-geometry>
            </draw:custom-shape>
          </table:table-cell>
          <table:table-cell table:number-columns-spanned="2" table:number-rows-spanned="1" table:style-name="ce61"/>
          <table:covered-table-cell/>
          <table:table-cell table:style-name="ce11"/>
          <table:table-cell table:number-columns-repeated="16363"/>
        </table:table-row>
        <table:table-row table:style-name="ro15">
          <table:table-cell office:value-type="string" table:number-columns-spanned="21" table:number-rows-spanned="1" table:style-name="ce61">
            <text:p><text:span text:style-name="T124">[]<text:s text:c="25"/></text:span><text:span text:style-name="T125">Berçário ll<text:s text:c="3"/></text:span><text:span text:style-name="T126">1�1<text:s text:c="3"/></text:span><text:span text:style-name="T127">Julia<text:s text:c="11"/></text:span><text:span text:style-name="T128">l</text:span><text:span text:style-name="T129">i<text:s text:c="2"/></text:span><text:span text:style-name="T130">Carolina<text:s text:c="8"/></text:span><text:span text:style-name="T131">l</text:span><text:span text:style-name="T132">i<text:s text:c="8"/></text:span><text:span text:style-name="T131">         </text:span></text:p>
            <text:p><text:span text:style-name="T133">[]<text:s text:c="26"/></text:span><text:span text:style-name="T99">Maternal<text:s text:c="6"/></text:span><text:span text:style-name="T134">1�</text:span><text:span text:style-name="T135"><text:s text:c="3"/></text:span><text:span text:style-name="T122">Micbelle<text:s text:c="10"/></text:span><text:span text:style-name="T135">1<text:s text:c="8"/></text:span><text:span text:style-name="T136">l</text:span><text:span text:style-name="T123">i</text:span></text:p>
            <text:p><text:span text:style-name="T137">[J<text:s text:c="26"/></text:span><text:span text:style-name="T122">Maternal<text:s text:c="6"/></text:span><text:span text:style-name="T134">1�</text:span><text:span text:style-name="T135"><text:s text:c="3"/></text:span><text:span text:style-name="T99">Janaina<text:s text:c="11"/></text:span><text:span text:style-name="T135">1<text:s text:c="8"/></text:span><text:span text:style-name="T136">l</text:span><text:span text:style-name="T123">i<text:s text:c="9"/></text:span><text:span text:style-name="T136">          </text:span></text:p>
            <text:p><text:span text:style-name="T123">0<text:s text:c="21"/></text:span><text:span text:style-name="T138">Berçálio<text:s/></text:span><text:span text:style-name="T139">li<text:s text:c="5"/></text:span><text:span text:style-name="T140">le9</text:span><text:span text:style-name="T141"><text:s text:c="4"/></text:span><text:span text:style-name="T99">Tais<text:s text:c="13"/></text:span><text:span text:style-name="T126">1<text:s text:c="3"/></text:span><text:span text:style-name="T99">Sabrina<text:s text:c="10"/></text:span><text:span text:style-name="T136">l</text:span><text:span text:style-name="T123">i<text:s text:c="2"/></text:span><text:span text:style-name="T122">contratar<text:s text:c="11"/></text:span><text:span text:style-name="T100">                                    </text:span></text:p>
          </table:table-cell>
          <table:covered-table-cell table:number-columns-repeated="4"/>
          <table:covered-table-cell>
            <draw:frame draw:z-index="176" draw:id="id175" draw:style-name="a166" draw:name="Textbox 177" svg:x="0.61173in" svg:y="1.33229in" svg:width="0.11597in" svg:height="0.11597in">
              <draw:text-box>
                <text:p text:style-name="a165" text:class-names="" text:cond-style-name=""><text:span text:style-name="a164" text:class-names="">�</text:span></text:p>
              </draw:text-box>
              <svg:title/>
              <svg:desc/>
            </draw:frame>
          </table:covered-table-cell>
          <table:covered-table-cell/>
          <table:covered-table-cell>
            <draw:custom-shape svg:x="0.15008in" svg:y="0.37151in" svg:width="0.72431in" svg:height="0in" draw:z-index="116" draw:id="id115" draw:style-name="a105" draw:name="Shape 117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0.52827in" svg:width="0.72431in" svg:height="0in" draw:z-index="119" draw:id="id118" draw:style-name="a108" draw:name="Shape 120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0.83511in" svg:width="0.72431in" svg:height="0in" draw:z-index="125" draw:id="id124" draw:style-name="a114" draw:name="Shape 126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0.21809in" svg:width="0.72431in" svg:height="0in" draw:z-index="113" draw:id="id112" draw:style-name="a102" draw:name="Shape 114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0.67835in" svg:width="0.72431in" svg:height="0in" draw:z-index="122" draw:id="id121" draw:style-name="a111" draw:name="Shape 123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1.74896in" svg:width="0.72431in" svg:height="0in" draw:z-index="143" draw:id="id142" draw:style-name="a132" draw:name="Shape 144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1.90238in" svg:width="0.72431in" svg:height="0in" draw:z-index="146" draw:id="id145" draw:style-name="a135" draw:name="Shape 147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2.05247in" svg:width="0.72431in" svg:height="0in" draw:z-index="149" draw:id="id148" draw:style-name="a138" draw:name="Shape 150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1.58887in" svg:width="0.72431in" svg:height="0in" draw:z-index="140" draw:id="id139" draw:style-name="a129" draw:name="Shape 141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0.98519in" svg:width="0.72431in" svg:height="0in" draw:z-index="128" draw:id="id127" draw:style-name="a117" draw:name="Shape 129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1.12861in" svg:width="0.72431in" svg:height="0in" draw:z-index="131" draw:id="id130" draw:style-name="a120" draw:name="Shape 132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243in" svg:y="1.27842in" svg:width="0.72431in" svg:height="0in" draw:z-index="134" draw:id="id133" draw:style-name="a123" draw:name="Shape 135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243in" svg:y="1.42851in" svg:width="0.72431in" svg:height="0in" draw:z-index="137" draw:id="id136" draw:style-name="a126" draw:name="Shape 138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custom-shape svg:x="0.05203in" svg:y="1.12527in" svg:width="0.01736in" svg:height="0in" draw:z-index="174" draw:id="id173" draw:style-name="a162" draw:name="Shape 175">
              <svg:title/>
              <svg:desc/>
              <draw:enhanced-geometry xmlns:dr3d="urn:oasis:names:tc:opendocument:xmlns:dr3d:1.0" draw:type="non-primitive" svg:viewBox="0 0 15875 0" draw:enhanced-path="M 0 0 L 1525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875"/>
                <draw:equation draw:name="f7" draw:formula="?f4 / 0"/>
                <draw:equation draw:name="f8" draw:formula="0 / ?f6"/>
                <draw:equation draw:name="f9" draw:formula="15875 / ?f6"/>
                <draw:equation draw:name="f10" draw:formula="0 / ?f7"/>
              </draw:enhanced-geometry>
            </draw:custom-shape>
            <draw:custom-shape svg:x="0.06079in" svg:y="0.8251in" svg:width="0.01389in" svg:height="0in" draw:z-index="173" draw:id="id172" draw:style-name="a161" draw:name="Shape 174">
              <svg:title/>
              <svg:desc/>
              <draw:enhanced-geometry xmlns:dr3d="urn:oasis:names:tc:opendocument:xmlns:dr3d:1.0" draw:type="non-primitive" svg:viewBox="0 0 12700 0" draw:enhanced-path="M 0 0 L 1220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700"/>
                <draw:equation draw:name="f7" draw:formula="?f4 / 0"/>
                <draw:equation draw:name="f8" draw:formula="0 / ?f6"/>
                <draw:equation draw:name="f9" draw:formula="12700 / ?f6"/>
                <draw:equation draw:name="f10" draw:formula="0 / ?f7"/>
              </draw:enhanced-geometry>
            </draw:custom-shape>
            <draw:custom-shape svg:x="0.06079in" svg:y="0.51826in" svg:width="0.01389in" svg:height="0in" draw:z-index="172" draw:id="id171" draw:style-name="a160" draw:name="Shape 173">
              <svg:title/>
              <svg:desc/>
              <draw:enhanced-geometry xmlns:dr3d="urn:oasis:names:tc:opendocument:xmlns:dr3d:1.0" draw:type="non-primitive" svg:viewBox="0 0 12700 0" draw:enhanced-path="M 0 0 L 1220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700"/>
                <draw:equation draw:name="f7" draw:formula="?f4 / 0"/>
                <draw:equation draw:name="f8" draw:formula="0 / ?f6"/>
                <draw:equation draw:name="f9" draw:formula="12700 / ?f6"/>
                <draw:equation draw:name="f10" draw:formula="0 / ?f7"/>
              </draw:enhanced-geometry>
            </draw:custom-shape>
            <draw:custom-shape svg:x="0.05788in" svg:y="1.42517in" svg:width="0.01389in" svg:height="0in" draw:z-index="175" draw:id="id174" draw:style-name="a163" draw:name="Shape 176">
              <svg:title/>
              <svg:desc/>
              <draw:enhanced-geometry xmlns:dr3d="urn:oasis:names:tc:opendocument:xmlns:dr3d:1.0" draw:type="non-primitive" svg:viewBox="0 0 12700 0" draw:enhanced-path="M 0 0 L 1220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700"/>
                <draw:equation draw:name="f7" draw:formula="?f4 / 0"/>
                <draw:equation draw:name="f8" draw:formula="0 / ?f6"/>
                <draw:equation draw:name="f9" draw:formula="12700 / ?f6"/>
                <draw:equation draw:name="f10" draw:formula="0 / ?f7"/>
              </draw:enhanced-geometry>
            </draw:custom-shape>
          </table:covered-table-cell>
          <table:covered-table-cell>
            <draw:custom-shape svg:x="0.12195in" svg:y="0.98519in" svg:width="0.71736in" svg:height="0in" draw:z-index="129" draw:id="id128" draw:style-name="a118" draw:name="Shape 130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1.12861in" svg:width="0.71736in" svg:height="0in" draw:z-index="132" draw:id="id131" draw:style-name="a121" draw:name="Shape 133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0747in" svg:y="1.27842in" svg:width="0.71736in" svg:height="0in" draw:z-index="135" draw:id="id134" draw:style-name="a124" draw:name="Shape 136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0747in" svg:y="1.42851in" svg:width="0.71736in" svg:height="0in" draw:z-index="138" draw:id="id137" draw:style-name="a127" draw:name="Shape 139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1.58887in" svg:width="0.71736in" svg:height="0in" draw:z-index="141" draw:id="id140" draw:style-name="a130" draw:name="Shape 142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1.74896in" svg:width="0.71736in" svg:height="0in" draw:z-index="144" draw:id="id143" draw:style-name="a133" draw:name="Shape 145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0.21809in" svg:width="0.71736in" svg:height="0in" draw:z-index="114" draw:id="id113" draw:style-name="a103" draw:name="Shape 115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0.83511in" svg:width="0.71736in" svg:height="0in" draw:z-index="126" draw:id="id125" draw:style-name="a115" draw:name="Shape 127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0.37151in" svg:width="0.71736in" svg:height="0in" draw:z-index="117" draw:id="id116" draw:style-name="a106" draw:name="Shape 118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0.67835in" svg:width="0.71736in" svg:height="0in" draw:z-index="123" draw:id="id122" draw:style-name="a112" draw:name="Shape 124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0.52827in" svg:width="0.71736in" svg:height="0in" draw:z-index="120" draw:id="id119" draw:style-name="a109" draw:name="Shape 121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1.90238in" svg:width="0.71736in" svg:height="0in" draw:z-index="147" draw:id="id146" draw:style-name="a136" draw:name="Shape 148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2.05247in" svg:width="0.71736in" svg:height="0in" draw:z-index="150" draw:id="id149" draw:style-name="a139" draw:name="Shape 151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covered-table-cell>
            <draw:custom-shape svg:x="0.01437in" svg:y="1.90238in" svg:width="0.72431in" svg:height="0in" draw:z-index="148" draw:id="id147" draw:style-name="a137" draw:name="Shape 149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g draw:z-index="151" draw:name="Group 152" draw:id="id152">
              <svg:title/>
              <svg:desc/>
              <draw:custom-shape svg:x="0.01437in" svg:y="2.05247in" svg:width="0.72431in" svg:height="0in" draw:id="id150" draw:style-name="a140" draw:name="Shape 153">
                <svg:title/>
                <svg:desc/>
                <draw:enhanced-geometry xmlns:dr3d="urn:oasis:names:tc:opendocument:xmlns:dr3d:1.0" draw:type="non-primitive" svg:viewBox="0 0 662305 0" draw:enhanced-path="M 0 0 L 66194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62305"/>
                  <draw:equation draw:name="f7" draw:formula="?f4 / 0"/>
                  <draw:equation draw:name="f8" draw:formula="0 / ?f6"/>
                  <draw:equation draw:name="f9" draw:formula="662305 / ?f6"/>
                  <draw:equation draw:name="f10" draw:formula="0 / ?f7"/>
                </draw:enhanced-geometry>
              </draw:custom-shape>
              <draw:custom-shape svg:x="0.75821in" svg:y="2.05247in" svg:width="0.02361in" svg:height="0in" draw:id="id151" draw:style-name="a141" draw:name="Shape 154">
                <svg:title/>
                <svg:desc/>
                <draw:enhanced-geometry xmlns:dr3d="urn:oasis:names:tc:opendocument:xmlns:dr3d:1.0" draw:type="non-primitive" svg:viewBox="0 0 21590 0" draw:enhanced-path="M 0 0 L 21353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590"/>
                  <draw:equation draw:name="f7" draw:formula="?f4 / 0"/>
                  <draw:equation draw:name="f8" draw:formula="0 / ?f6"/>
                  <draw:equation draw:name="f9" draw:formula="21590 / ?f6"/>
                  <draw:equation draw:name="f10" draw:formula="0 / ?f7"/>
                </draw:enhanced-geometry>
              </draw:custom-shape>
            </draw:g>
            <draw:custom-shape svg:x="0.01437in" svg:y="0.98519in" svg:width="0.72431in" svg:height="0in" draw:z-index="130" draw:id="id129" draw:style-name="a119" draw:name="Shape 131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1.12861in" svg:width="0.72431in" svg:height="0in" draw:z-index="133" draw:id="id132" draw:style-name="a122" draw:name="Shape 134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9in" svg:y="1.29231in" svg:width="0.72431in" svg:height="0in" draw:z-index="136" draw:id="id135" draw:style-name="a125" draw:name="Shape 137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9in" svg:y="1.4424in" svg:width="0.72431in" svg:height="0in" draw:z-index="139" draw:id="id138" draw:style-name="a128" draw:name="Shape 140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1.58887in" svg:width="0.72431in" svg:height="0in" draw:z-index="142" draw:id="id141" draw:style-name="a131" draw:name="Shape 143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1.74896in" svg:width="0.72431in" svg:height="0in" draw:z-index="145" draw:id="id144" draw:style-name="a134" draw:name="Shape 146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0.83511in" svg:width="0.72431in" svg:height="0in" draw:z-index="127" draw:id="id126" draw:style-name="a116" draw:name="Shape 128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0.67835in" svg:width="0.72431in" svg:height="0in" draw:z-index="124" draw:id="id123" draw:style-name="a113" draw:name="Shape 125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0.37151in" svg:width="0.72431in" svg:height="0in" draw:z-index="118" draw:id="id117" draw:style-name="a107" draw:name="Shape 119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0.52827in" svg:width="0.72431in" svg:height="0in" draw:z-index="121" draw:id="id120" draw:style-name="a110" draw:name="Shape 122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0.21809in" svg:width="0.72431in" svg:height="0in" draw:z-index="115" draw:id="id114" draw:style-name="a104" draw:name="Shape 116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</table:covered-table-cell>
          <table:covered-table-cell table:number-columns-repeated="2"/>
          <table:covered-table-cell>
            <draw:custom-shape svg:x="0.03614in" svg:y="1.4524in" svg:width="0.92083in" svg:height="0in" draw:z-index="80" draw:id="id79" draw:style-name="a72" draw:name="Shape 81">
              <svg:title/>
              <svg:desc/>
              <draw:enhanced-geometry xmlns:dr3d="urn:oasis:names:tc:opendocument:xmlns:dr3d:1.0" draw:type="non-primitive" svg:viewBox="0 0 842010 0" draw:enhanced-path="M 0 0 L 8419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010"/>
                <draw:equation draw:name="f7" draw:formula="?f4 / 0"/>
                <draw:equation draw:name="f8" draw:formula="0 / ?f6"/>
                <draw:equation draw:name="f9" draw:formula="842010 / ?f6"/>
                <draw:equation draw:name="f10" draw:formula="0 / ?f7"/>
              </draw:enhanced-geometry>
            </draw:custom-shape>
            <draw:custom-shape svg:x="0.02171in" svg:y="0.68502in" svg:width="0.92083in" svg:height="0in" draw:z-index="77" draw:id="id76" draw:style-name="a69" draw:name="Shape 78">
              <svg:title/>
              <svg:desc/>
              <draw:enhanced-geometry xmlns:dr3d="urn:oasis:names:tc:opendocument:xmlns:dr3d:1.0" draw:type="non-primitive" svg:viewBox="0 0 842010 0" draw:enhanced-path="M 0 0 L 8419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010"/>
                <draw:equation draw:name="f7" draw:formula="?f4 / 0"/>
                <draw:equation draw:name="f8" draw:formula="0 / ?f6"/>
                <draw:equation draw:name="f9" draw:formula="842010 / ?f6"/>
                <draw:equation draw:name="f10" draw:formula="0 / ?f7"/>
              </draw:enhanced-geometry>
            </draw:custom-shape>
            <draw:custom-shape svg:x="0.03614in" svg:y="1.29564in" svg:width="0.92083in" svg:height="0in" draw:z-index="79" draw:id="id78" draw:style-name="a71" draw:name="Shape 80">
              <svg:title/>
              <svg:desc/>
              <draw:enhanced-geometry xmlns:dr3d="urn:oasis:names:tc:opendocument:xmlns:dr3d:1.0" draw:type="non-primitive" svg:viewBox="0 0 842010 0" draw:enhanced-path="M 0 0 L 8419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010"/>
                <draw:equation draw:name="f7" draw:formula="?f4 / 0"/>
                <draw:equation draw:name="f8" draw:formula="0 / ?f6"/>
                <draw:equation draw:name="f9" draw:formula="842010 / ?f6"/>
                <draw:equation draw:name="f10" draw:formula="0 / ?f7"/>
              </draw:enhanced-geometry>
            </draw:custom-shape>
            <draw:custom-shape svg:x="0.03505in" svg:y="0.37818in" svg:width="0.90764in" svg:height="0in" draw:z-index="73" draw:id="id72" draw:style-name="a66" draw:name="Shape 74">
              <svg:title/>
              <svg:desc/>
              <draw:enhanced-geometry xmlns:dr3d="urn:oasis:names:tc:opendocument:xmlns:dr3d:1.0" draw:type="non-primitive" svg:viewBox="0 0 829944 0" draw:enhanced-path="M 0 0 L 82972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29944"/>
                <draw:equation draw:name="f7" draw:formula="?f4 / 0"/>
                <draw:equation draw:name="f8" draw:formula="0 / ?f6"/>
                <draw:equation draw:name="f9" draw:formula="829944 / ?f6"/>
                <draw:equation draw:name="f10" draw:formula="0 / ?f7"/>
              </draw:enhanced-geometry>
            </draw:custom-shape>
            <draw:custom-shape svg:x="0.02171in" svg:y="1.59554in" svg:width="0.92083in" svg:height="0in" draw:z-index="81" draw:id="id80" draw:style-name="a73" draw:name="Shape 82">
              <svg:title/>
              <svg:desc/>
              <draw:enhanced-geometry xmlns:dr3d="urn:oasis:names:tc:opendocument:xmlns:dr3d:1.0" draw:type="non-primitive" svg:viewBox="0 0 842010 0" draw:enhanced-path="M 0 0 L 8419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010"/>
                <draw:equation draw:name="f7" draw:formula="?f4 / 0"/>
                <draw:equation draw:name="f8" draw:formula="0 / ?f6"/>
                <draw:equation draw:name="f9" draw:formula="842010 / ?f6"/>
                <draw:equation draw:name="f10" draw:formula="0 / ?f7"/>
              </draw:enhanced-geometry>
            </draw:custom-shape>
            <draw:custom-shape svg:x="0.02171in" svg:y="1.75563in" svg:width="0.92083in" svg:height="0in" draw:z-index="82" draw:id="id81" draw:style-name="a74" draw:name="Shape 83">
              <svg:title/>
              <svg:desc/>
              <draw:enhanced-geometry xmlns:dr3d="urn:oasis:names:tc:opendocument:xmlns:dr3d:1.0" draw:type="non-primitive" svg:viewBox="0 0 842010 0" draw:enhanced-path="M 0 0 L 8419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010"/>
                <draw:equation draw:name="f7" draw:formula="?f4 / 0"/>
                <draw:equation draw:name="f8" draw:formula="0 / ?f6"/>
                <draw:equation draw:name="f9" draw:formula="842010 / ?f6"/>
                <draw:equation draw:name="f10" draw:formula="0 / ?f7"/>
              </draw:enhanced-geometry>
            </draw:custom-shape>
            <draw:custom-shape svg:x="0.02171in" svg:y="1.90905in" svg:width="0.92083in" svg:height="0in" draw:z-index="83" draw:id="id82" draw:style-name="a75" draw:name="Shape 84">
              <svg:title/>
              <svg:desc/>
              <draw:enhanced-geometry xmlns:dr3d="urn:oasis:names:tc:opendocument:xmlns:dr3d:1.0" draw:type="non-primitive" svg:viewBox="0 0 842010 0" draw:enhanced-path="M 0 0 L 8419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010"/>
                <draw:equation draw:name="f7" draw:formula="?f4 / 0"/>
                <draw:equation draw:name="f8" draw:formula="0 / ?f6"/>
                <draw:equation draw:name="f9" draw:formula="842010 / ?f6"/>
                <draw:equation draw:name="f10" draw:formula="0 / ?f7"/>
              </draw:enhanced-geometry>
            </draw:custom-shape>
            <draw:g draw:z-index="84" draw:name="Group 85" draw:id="id85">
              <svg:title/>
              <svg:desc/>
              <draw:custom-shape svg:x="0.02171in" svg:y="2.05914in" svg:width="0.92083in" svg:height="0in" draw:id="id83" draw:style-name="a76" draw:name="Shape 86">
                <svg:title/>
                <svg:desc/>
                <draw:enhanced-geometry xmlns:dr3d="urn:oasis:names:tc:opendocument:xmlns:dr3d:1.0" draw:type="non-primitive" svg:viewBox="0 0 842010 0" draw:enhanced-path="M 0 0 L 84192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42010"/>
                  <draw:equation draw:name="f7" draw:formula="?f4 / 0"/>
                  <draw:equation draw:name="f8" draw:formula="0 / ?f6"/>
                  <draw:equation draw:name="f9" draw:formula="842010 / ?f6"/>
                  <draw:equation draw:name="f10" draw:formula="0 / ?f7"/>
                </draw:enhanced-geometry>
              </draw:custom-shape>
              <draw:custom-shape svg:x="0.13514in" svg:y="2.05247in" svg:width="0.64097in" svg:height="0in" draw:id="id84" draw:style-name="a77" draw:name="Shape 87">
                <svg:title/>
                <svg:desc/>
                <draw:enhanced-geometry xmlns:dr3d="urn:oasis:names:tc:opendocument:xmlns:dr3d:1.0" draw:type="non-primitive" svg:viewBox="0 0 586105 0" draw:enhanced-path="M 0 0 L 58568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86105"/>
                  <draw:equation draw:name="f7" draw:formula="?f4 / 0"/>
                  <draw:equation draw:name="f8" draw:formula="0 / ?f6"/>
                  <draw:equation draw:name="f9" draw:formula="586105 / ?f6"/>
                  <draw:equation draw:name="f10" draw:formula="0 / ?f7"/>
                </draw:enhanced-geometry>
              </draw:custom-shape>
            </draw:g>
            <draw:g draw:z-index="74" draw:name="Group 75" draw:id="id75">
              <svg:title/>
              <svg:desc/>
              <draw:custom-shape svg:x="0.02171in" svg:y="0.52827in" svg:width="0.92083in" svg:height="0in" draw:id="id73" draw:style-name="a67" draw:name="Shape 76">
                <svg:title/>
                <svg:desc/>
                <draw:enhanced-geometry xmlns:dr3d="urn:oasis:names:tc:opendocument:xmlns:dr3d:1.0" draw:type="non-primitive" svg:viewBox="0 0 842010 0" draw:enhanced-path="M 0 0 L 84192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42010"/>
                  <draw:equation draw:name="f7" draw:formula="?f4 / 0"/>
                  <draw:equation draw:name="f8" draw:formula="0 / ?f6"/>
                  <draw:equation draw:name="f9" draw:formula="842010 / ?f6"/>
                  <draw:equation draw:name="f10" draw:formula="0 / ?f7"/>
                </draw:enhanced-geometry>
              </draw:custom-shape>
              <draw:custom-shape svg:x="0.13514in" svg:y="0.52827in" svg:width="0.64097in" svg:height="0in" draw:id="id74" draw:style-name="a68" draw:name="Shape 77">
                <svg:title/>
                <svg:desc/>
                <draw:enhanced-geometry xmlns:dr3d="urn:oasis:names:tc:opendocument:xmlns:dr3d:1.0" draw:type="non-primitive" svg:viewBox="0 0 586105 0" draw:enhanced-path="M 0 0 L 58568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86105"/>
                  <draw:equation draw:name="f7" draw:formula="?f4 / 0"/>
                  <draw:equation draw:name="f8" draw:formula="0 / ?f6"/>
                  <draw:equation draw:name="f9" draw:formula="586105 / ?f6"/>
                  <draw:equation draw:name="f10" draw:formula="0 / ?f7"/>
                </draw:enhanced-geometry>
              </draw:custom-shape>
            </draw:g>
            <draw:custom-shape svg:x="0.02171in" svg:y="1.13861in" svg:width="0.92083in" svg:height="0in" draw:z-index="78" draw:id="id77" draw:style-name="a70" draw:name="Shape 79">
              <svg:title/>
              <svg:desc/>
              <draw:enhanced-geometry xmlns:dr3d="urn:oasis:names:tc:opendocument:xmlns:dr3d:1.0" draw:type="non-primitive" svg:viewBox="0 0 842010 0" draw:enhanced-path="M 0 0 L 84192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010"/>
                <draw:equation draw:name="f7" draw:formula="?f4 / 0"/>
                <draw:equation draw:name="f8" draw:formula="0 / ?f6"/>
                <draw:equation draw:name="f9" draw:formula="842010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table-cell table:number-columns-repeated="16363"/>
        </table:table-row>
        <table:table-row table:style-name="ro16">
          <table:table-cell table:style-name="ce13"/>
          <table:table-cell office:value-type="string" table:number-columns-spanned="5" table:number-rows-spanned="1" table:style-name="ce61">
            <text:p><text:span text:style-name="T137">[J<text:s text:c="24"/></text:span><text:span text:style-name="T122">Maternal</text:span></text:p>
          </table:table-cell>
          <table:covered-table-cell table:number-columns-repeated="4"/>
          <table:table-cell office:value-type="string" table:number-columns-spanned="4" table:number-rows-spanned="1" table:style-name="ce73">
            <text:p><text:span text:style-name="T122">C</text:span><text:span text:style-name="T142">l</text:span><text:span text:style-name="T122">audia</text:span></text:p>
            <text:p><text:span text:style-name="T143">1</text:span></text:p>
          </table:table-cell>
          <table:covered-table-cell table:number-columns-repeated="3"/>
          <table:table-cell office:value-type="string" table:number-columns-spanned="3" table:number-rows-spanned="1" table:style-name="ce74">
            <text:p><text:span text:style-name="T122">Beatriz<text:s text:c="9"/></text:span><text:span text:style-name="T144">l</text:span><text:span text:style-name="T145">i</text:span></text:p>
          </table:table-cell>
          <table:covered-table-cell table:number-columns-repeated="2"/>
          <table:table-cell table:number-columns-spanned="2" table:number-rows-spanned="1" table:style-name="ce69"/>
          <table:covered-table-cell/>
          <table:table-cell table:number-columns-repeated="3" table:style-name="ce13"/>
          <table:table-cell table:number-columns-spanned="2" table:number-rows-spanned="1" table:style-name="ce69"/>
          <table:covered-table-cell/>
          <table:table-cell table:style-name="ce13"/>
          <table:table-cell table:number-columns-repeated="16363"/>
        </table:table-row>
        <table:table-row table:style-name="ro17">
          <table:table-cell office:value-type="string" table:number-columns-spanned="21" table:number-rows-spanned="1" table:style-name="ce61">
            <text:p><text:span text:style-name="T146">[]<text:s text:c="33"/></text:span><text:span text:style-name="T147">BI   </text:span><text:span text:style-name="T148"><text:s text:c="8"/></text:span><text:span text:style-name="T149">l</text:span><text:span text:style-name="T150">i<text:s text:c="8"/></text:span><text:span text:style-name="T151">l</text:span><text:span text:style-name="T152">i</text:span></text:p>
            <text:p><text:span text:style-name="T148">0<text:s text:c="25"/></text:span><text:span text:style-name="T153">B<text:s text:c="13"/></text:span><text:span text:style-name="T149">l</text:span><text:span text:style-name="T150">i<text:s text:c="8"/></text:span><text:span text:style-name="T154">l</text:span><text:span text:style-name="T155">i<text:s text:c="8"/></text:span><text:span text:style-name="T156">1</text:span></text:p>
            <text:p><text:span text:style-name="T157">[J<text:s text:c="35"/></text:span><text:span text:style-name="T153">B<text:s text:c="13"/></text:span><text:span text:style-name="T149">l</text:span><text:span text:style-name="T150">i<text:s text:c="8"/></text:span><text:span text:style-name="T154">l</text:span><text:span text:style-name="T155">i<text:s text:c="8"/></text:span><text:span text:style-name="T158">li</text:span></text:p>
            <text:p><text:span text:style-name="T159">G<text:s text:c="25"/></text:span><text:span text:style-name="T153">B<text:s text:c="12"/></text:span><text:span text:style-name="T149">l</text:span><text:span text:style-name="T150">i<text:s text:c="8"/></text:span><text:span text:style-name="T149">l</text:span><text:span text:style-name="T150">i<text:s text:c="8"/></text:span><text:span text:style-name="T160">li</text:span></text:p>
            <text:p><text:span text:style-name="T153">0 <text:s text:c="24"/>B<text:s text:c="12"/></text:span><text:span text:style-name="T149">l</text:span><text:span text:style-name="T150">i<text:s text:c="8"/></text:span><text:span text:style-name="T161">l</text:span><text:span text:style-name="T162">i<text:s text:c="8"/></text:span><text:span text:style-name="T153">li</text:span></text:p>
            <text:p><text:span text:style-name="T163">G<text:s text:c="25"/></text:span><text:span text:style-name="T164">IB   </text:span><text:span text:style-name="T165"><text:s text:c="9"/></text:span><text:span text:style-name="T149">l</text:span><text:span text:style-name="T150">i<text:s text:c="8"/></text:span><text:span text:style-name="T149">l</text:span><text:span text:style-name="T150">i<text:s text:c="8"/></text:span><text:span text:style-name="T166">i:</text:span></text:p>
            <text:p><text:span text:style-name="T167">1<text:s text:c="37"/></text:span><text:span text:style-name="T168">                  </text:span></text:p>
          </table:table-cell>
          <table:covered-table-cell table:number-columns-repeated="6"/>
          <table:covered-table-cell>
            <draw:custom-shape svg:x="0.15008in" svg:y="1.30235in" svg:width="0.72431in" svg:height="0in" draw:z-index="166" draw:id="id165" draw:style-name="a154" draw:name="Shape 167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0.69534in" svg:width="0.72431in" svg:height="0in" draw:z-index="154" draw:id="id153" draw:style-name="a142" draw:name="Shape 155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0.83875in" svg:width="0.72431in" svg:height="0in" draw:z-index="157" draw:id="id156" draw:style-name="a145" draw:name="Shape 158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0.99551in" svg:width="0.72431in" svg:height="0in" draw:z-index="160" draw:id="id159" draw:style-name="a148" draw:name="Shape 161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15008in" svg:y="1.14893in" svg:width="0.72431in" svg:height="0in" draw:z-index="163" draw:id="id162" draw:style-name="a151" draw:name="Shape 164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</table:covered-table-cell>
          <table:covered-table-cell>
            <draw:frame draw:z-index="56" draw:id="id55" draw:style-name="a51" draw:name="image3.jpeg" svg:x="0.00768in" svg:y="3.17675in" svg:width="2.22846in" svg:height="0.44025in" style:rel-width="scale" style:rel-height="scale">
              <draw:image xlink:href="media/image2.jpeg" xlink:type="simple" xlink:show="embed" xlink:actuate="onLoad"/>
              <svg:title/>
              <svg:desc/>
            </draw:frame>
          </table:covered-table-cell>
          <table:covered-table-cell/>
          <table:covered-table-cell>
            <draw:custom-shape svg:x="0.12195in" svg:y="1.14893in" svg:width="0.71736in" svg:height="0in" draw:z-index="164" draw:id="id163" draw:style-name="a152" draw:name="Shape 165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0.69534in" svg:width="0.71736in" svg:height="0in" draw:z-index="155" draw:id="id154" draw:style-name="a143" draw:name="Shape 156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0.83875in" svg:width="0.71736in" svg:height="0in" draw:z-index="158" draw:id="id157" draw:style-name="a146" draw:name="Shape 159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0.99551in" svg:width="0.71736in" svg:height="0in" draw:z-index="161" draw:id="id160" draw:style-name="a149" draw:name="Shape 162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  <draw:custom-shape svg:x="0.12195in" svg:y="1.30235in" svg:width="0.71736in" svg:height="0in" draw:z-index="167" draw:id="id166" draw:style-name="a155" draw:name="Shape 168">
              <svg:title/>
              <svg:desc/>
              <draw:enhanced-geometry xmlns:dr3d="urn:oasis:names:tc:opendocument:xmlns:dr3d:1.0" draw:type="non-primitive" svg:viewBox="0 0 655955 0" draw:enhanced-path="M 0 0 L 65584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5955"/>
                <draw:equation draw:name="f7" draw:formula="?f4 / 0"/>
                <draw:equation draw:name="f8" draw:formula="0 / ?f6"/>
                <draw:equation draw:name="f9" draw:formula="655955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covered-table-cell>
            <draw:custom-shape svg:x="0.01437in" svg:y="1.14893in" svg:width="0.72431in" svg:height="0in" draw:z-index="165" draw:id="id164" draw:style-name="a153" draw:name="Shape 166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0.69534in" svg:width="0.72431in" svg:height="0in" draw:z-index="156" draw:id="id155" draw:style-name="a144" draw:name="Shape 157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0.83875in" svg:width="0.72431in" svg:height="0in" draw:z-index="159" draw:id="id158" draw:style-name="a147" draw:name="Shape 160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0.99551in" svg:width="0.72431in" svg:height="0in" draw:z-index="162" draw:id="id161" draw:style-name="a150" draw:name="Shape 163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  <draw:custom-shape svg:x="0.01437in" svg:y="1.30235in" svg:width="0.72431in" svg:height="0in" draw:z-index="168" draw:id="id167" draw:style-name="a156" draw:name="Shape 169">
              <svg:title/>
              <svg:desc/>
              <draw:enhanced-geometry xmlns:dr3d="urn:oasis:names:tc:opendocument:xmlns:dr3d:1.0" draw:type="non-primitive" svg:viewBox="0 0 662305 0" draw:enhanced-path="M 0 0 L 66194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2305"/>
                <draw:equation draw:name="f7" draw:formula="?f4 / 0"/>
                <draw:equation draw:name="f8" draw:formula="0 / ?f6"/>
                <draw:equation draw:name="f9" draw:formula="662305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g draw:z-index="92" draw:name="Group 93" draw:id="id93">
              <svg:title/>
              <svg:desc/>
              <draw:custom-shape svg:x="0.20063in" svg:y="1.15893in" svg:width="0.88125in" svg:height="0in" draw:id="id91" draw:style-name="a82" draw:name="Shape 94">
                <svg:title/>
                <svg:desc/>
                <draw:enhanced-geometry xmlns:dr3d="urn:oasis:names:tc:opendocument:xmlns:dr3d:1.0" draw:type="non-primitive" svg:viewBox="0 0 805815 0" draw:enhanced-path="M 0 0 L 80531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05815"/>
                  <draw:equation draw:name="f7" draw:formula="?f4 / 0"/>
                  <draw:equation draw:name="f8" draw:formula="0 / ?f6"/>
                  <draw:equation draw:name="f9" draw:formula="805815 / ?f6"/>
                  <draw:equation draw:name="f10" draw:formula="0 / ?f7"/>
                </draw:enhanced-geometry>
              </draw:custom-shape>
              <draw:custom-shape svg:x="0.09277in" svg:y="1.14893in" svg:width="0.07361in" svg:height="0in" draw:id="id92" draw:style-name="a83" draw:name="Shape 95">
                <svg:title/>
                <svg:desc/>
                <draw:enhanced-geometry xmlns:dr3d="urn:oasis:names:tc:opendocument:xmlns:dr3d:1.0" draw:type="non-primitive" svg:viewBox="0 0 67310 0" draw:enhanced-path="M 0 0 L 6710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7310"/>
                  <draw:equation draw:name="f7" draw:formula="?f4 / 0"/>
                  <draw:equation draw:name="f8" draw:formula="0 / ?f6"/>
                  <draw:equation draw:name="f9" draw:formula="67310 / ?f6"/>
                  <draw:equation draw:name="f10" draw:formula="0 / ?f7"/>
                </draw:enhanced-geometry>
              </draw:custom-shape>
            </draw:g>
            <draw:g draw:z-index="88" draw:name="Group 89" draw:id="id89">
              <svg:title/>
              <svg:desc/>
              <draw:custom-shape svg:x="0.20063in" svg:y="0.84876in" svg:width="0.88125in" svg:height="0in" draw:id="id87" draw:style-name="a79" draw:name="Shape 90">
                <svg:title/>
                <svg:desc/>
                <draw:enhanced-geometry xmlns:dr3d="urn:oasis:names:tc:opendocument:xmlns:dr3d:1.0" draw:type="non-primitive" svg:viewBox="0 0 805815 0" draw:enhanced-path="M 0 0 L 80531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05815"/>
                  <draw:equation draw:name="f7" draw:formula="?f4 / 0"/>
                  <draw:equation draw:name="f8" draw:formula="0 / ?f6"/>
                  <draw:equation draw:name="f9" draw:formula="805815 / ?f6"/>
                  <draw:equation draw:name="f10" draw:formula="0 / ?f7"/>
                </draw:enhanced-geometry>
              </draw:custom-shape>
              <draw:custom-shape svg:x="0.09655in" svg:y="0.83875in" svg:width="0.07361in" svg:height="0in" draw:id="id88" draw:style-name="a80" draw:name="Shape 91">
                <svg:title/>
                <svg:desc/>
                <draw:enhanced-geometry xmlns:dr3d="urn:oasis:names:tc:opendocument:xmlns:dr3d:1.0" draw:type="non-primitive" svg:viewBox="0 0 67310 0" draw:enhanced-path="M 0 0 L 6710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7310"/>
                  <draw:equation draw:name="f7" draw:formula="?f4 / 0"/>
                  <draw:equation draw:name="f8" draw:formula="0 / ?f6"/>
                  <draw:equation draw:name="f9" draw:formula="67310 / ?f6"/>
                  <draw:equation draw:name="f10" draw:formula="0 / ?f7"/>
                </draw:enhanced-geometry>
              </draw:custom-shape>
            </draw:g>
          </table:covered-table-cell>
          <table:covered-table-cell>
            <draw:custom-shape svg:x="0.06174in" svg:y="1.30902in" svg:width="0.88125in" svg:height="0in" draw:z-index="95" draw:id="id94" draw:style-name="a84" draw:name="Shape 96">
              <svg:title/>
              <svg:desc/>
              <draw:enhanced-geometry xmlns:dr3d="urn:oasis:names:tc:opendocument:xmlns:dr3d:1.0" draw:type="non-primitive" svg:viewBox="0 0 805815 0" draw:enhanced-path="M 0 0 L 80531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05815"/>
                <draw:equation draw:name="f7" draw:formula="?f4 / 0"/>
                <draw:equation draw:name="f8" draw:formula="0 / ?f6"/>
                <draw:equation draw:name="f9" draw:formula="805815 / ?f6"/>
                <draw:equation draw:name="f10" draw:formula="0 / ?f7"/>
              </draw:enhanced-geometry>
            </draw:custom-shape>
            <draw:custom-shape svg:x="0.06174in" svg:y="1.00551in" svg:width="0.88125in" svg:height="0in" draw:z-index="91" draw:id="id90" draw:style-name="a81" draw:name="Shape 92">
              <svg:title/>
              <svg:desc/>
              <draw:enhanced-geometry xmlns:dr3d="urn:oasis:names:tc:opendocument:xmlns:dr3d:1.0" draw:type="non-primitive" svg:viewBox="0 0 805815 0" draw:enhanced-path="M 0 0 L 80531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05815"/>
                <draw:equation draw:name="f7" draw:formula="?f4 / 0"/>
                <draw:equation draw:name="f8" draw:formula="0 / ?f6"/>
                <draw:equation draw:name="f9" draw:formula="805815 / ?f6"/>
                <draw:equation draw:name="f10" draw:formula="0 / ?f7"/>
              </draw:enhanced-geometry>
            </draw:custom-shape>
            <draw:custom-shape svg:x="0.06174in" svg:y="0.70534in" svg:width="0.88125in" svg:height="0in" draw:z-index="87" draw:id="id86" draw:style-name="a78" draw:name="Shape 88">
              <svg:title/>
              <svg:desc/>
              <draw:enhanced-geometry xmlns:dr3d="urn:oasis:names:tc:opendocument:xmlns:dr3d:1.0" draw:type="non-primitive" svg:viewBox="0 0 805815 0" draw:enhanced-path="M 0 0 L 80531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05815"/>
                <draw:equation draw:name="f7" draw:formula="?f4 / 0"/>
                <draw:equation draw:name="f8" draw:formula="0 / ?f6"/>
                <draw:equation draw:name="f9" draw:formula="805815 / ?f6"/>
                <draw:equation draw:name="f10" draw:formula="0 / ?f7"/>
              </draw:enhanced-geometry>
            </draw:custom-shape>
          </table:covered-table-cell>
          <table:covered-table-cell table:number-columns-repeated="3"/>
          <table:table-cell table:number-columns-repeated="16363"/>
        </table:table-row>
        <table:table-row table:style-name="ro18">
          <table:table-cell table:number-columns-repeated="2" table:style-name="ce11"/>
          <table:table-cell table:number-columns-spanned="3" table:number-rows-spanned="1" table:style-name="ce61"/>
          <table:covered-table-cell table:number-columns-repeated="2"/>
          <table:table-cell table:number-columns-repeated="3" table:style-name="ce11"/>
          <table:table-cell office:value-type="string" table:number-columns-spanned="13" table:number-rows-spanned="1" table:style-name="ce75">
            <text:p><text:span text:style-name="T122">G</text:span><text:span text:style-name="T142">uanilh</text:span><text:span text:style-name="T122">os</text:span><text:span text:style-name="T169">,<text:s text:c="12"/></text:span><text:span text:style-name="T138">03</text:span><text:span text:style-name="T170">1</text:span><text:span text:style-name="T138">03no26</text:span></text:p>
          </table:table-cell>
          <table:covered-table-cell table:number-columns-repeated="12"/>
          <table:table-cell table:number-columns-repeated="16363"/>
        </table:table-row>
        <table:table-row table:style-name="ro19">
          <table:table-cell office:value-type="string" table:number-columns-spanned="5" table:number-rows-spanned="1" table:style-name="ce76">
            <text:p><text:span text:style-name="T171">Selmu<text:s/></text:span><text:span text:style-name="T172">Tostes Tavares<text:s/></text:span><text:span text:style-name="T171">da Silva</text:span></text:p>
            <text:p><text:span text:style-name="T99">Diretor/Coordenador<text:s/></text:span><text:span text:style-name="T142">P</text:span><text:span text:style-name="T122">edagógico</text:span></text:p>
            <text:p><text:span text:style-name="T78">RG</text:span><text:span text:style-name="T173">:<text:s/></text:span><text:span text:style-name="T174">l<text:s/></text:span><text:span text:style-name="T78">8</text:span><text:span text:style-name="T173">.</text:span><text:span text:style-name="T78">392.2S6</text:span><text:span text:style-name="T47">-</text:span><text:span text:style-name="T78">6</text:span></text:p>
          </table:table-cell>
          <table:covered-table-cell>
            <draw:custom-shape svg:x="0.04793in" svg:y="0.55358in" svg:width="2.74931in" svg:height="0in" draw:z-index="96" draw:id="id95" draw:style-name="a85" draw:name="Shape 97">
              <svg:title/>
              <svg:desc/>
              <draw:enhanced-geometry xmlns:dr3d="urn:oasis:names:tc:opendocument:xmlns:dr3d:1.0" draw:type="non-primitive" svg:viewBox="0 0 2513965 0" draw:enhanced-path="M 0 0 L 251357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513965"/>
                <draw:equation draw:name="f7" draw:formula="?f4 / 0"/>
                <draw:equation draw:name="f8" draw:formula="0 / ?f6"/>
                <draw:equation draw:name="f9" draw:formula="2513965 / ?f6"/>
                <draw:equation draw:name="f10" draw:formula="0 / ?f7"/>
              </draw:enhanced-geometry>
            </draw:custom-shape>
            <draw:custom-shape svg:x="0.04793in" svg:y="0.84041in" svg:width="2.74931in" svg:height="0in" draw:z-index="97" draw:id="id96" draw:style-name="a86" draw:name="Shape 98">
              <svg:title/>
              <svg:desc/>
              <draw:enhanced-geometry xmlns:dr3d="urn:oasis:names:tc:opendocument:xmlns:dr3d:1.0" draw:type="non-primitive" svg:viewBox="0 0 2513965 0" draw:enhanced-path="M 0 0 L 2513573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513965"/>
                <draw:equation draw:name="f7" draw:formula="?f4 / 0"/>
                <draw:equation draw:name="f8" draw:formula="0 / ?f6"/>
                <draw:equation draw:name="f9" draw:formula="2513965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g draw:z-index="43" draw:name="Group 44" draw:id="id54">
              <svg:title/>
              <svg:desc/>
              <draw:frame draw:id="id42" draw:style-name="a39" draw:name="image2.jpeg" svg:x="0.21567in" svg:y="7.42284in" svg:width="2.76222in" svg:height="1.26739in" style:rel-width="scale" style:rel-height="scale">
                <draw:image xlink:href="media/image3.jpeg" xlink:type="simple" xlink:show="embed" xlink:actuate="onLoad"/>
                <svg:title/>
                <svg:desc/>
              </draw:frame>
              <draw:custom-shape svg:x="0.05888in" svg:y="0.97917in" svg:width="0in" svg:height="8.60556in" draw:id="id43" draw:style-name="a40" draw:name="Shape 46">
                <svg:title/>
                <svg:desc/>
                <draw:enhanced-geometry xmlns:dr3d="urn:oasis:names:tc:opendocument:xmlns:dr3d:1.0" draw:type="non-primitive" svg:viewBox="0 0 0 7868920" draw:enhanced-path="M 0 7868322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7868920"/>
                  <draw:equation draw:name="f8" draw:formula="0 / ?f6"/>
                  <draw:equation draw:name="f9" draw:formula="0 / ?f7"/>
                  <draw:equation draw:name="f10" draw:formula="7868920 / ?f7"/>
                </draw:enhanced-geometry>
              </draw:custom-shape>
              <draw:custom-shape svg:x="0.0422in" svg:y="9.56072in" svg:width="2.93611in" svg:height="0in" draw:id="id44" draw:style-name="a41" draw:name="Shape 47">
                <svg:title/>
                <svg:desc/>
                <draw:enhanced-geometry xmlns:dr3d="urn:oasis:names:tc:opendocument:xmlns:dr3d:1.0" draw:type="non-primitive" svg:viewBox="0 0 2684780 0" draw:enhanced-path="M 0 0 L 268439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684780"/>
                  <draw:equation draw:name="f7" draw:formula="?f4 / 0"/>
                  <draw:equation draw:name="f8" draw:formula="0 / ?f6"/>
                  <draw:equation draw:name="f9" draw:formula="2684780 / ?f6"/>
                  <draw:equation draw:name="f10" draw:formula="0 / ?f7"/>
                </draw:enhanced-geometry>
              </draw:custom-shape>
              <draw:custom-shape svg:x="0.22902in" svg:y="3.36719in" svg:width="2.68889in" svg:height="1.44444in" draw:id="id45" draw:style-name="a42" draw:name="Shape 48">
                <svg:title/>
                <svg:desc/>
                <draw:enhanced-geometry xmlns:dr3d="urn:oasis:names:tc:opendocument:xmlns:dr3d:1.0" draw:type="non-primitive" svg:viewBox="0 0 2458720 1320800" draw:enhanced-path="M 0 277526 L 854127 277526 N M 1735708 0 L 2458665 0 N M 1192727 277526 L 2458665 277526 N M 335549 445261 L 854127 445261 N M 1192727 445261 L 2458665 445261 N M 335549 609947 L 854127 609947 N M 1192727 609947 L 2458665 609947 N M 335549 759384 L 854127 759384 N M 1192727 759384 L 2458665 759384 N M 335549 899672 L 854127 899672 N M 1192727 899672 L 2458665 899672 N M 335549 1039960 L 854127 1039960 N M 1192727 1039960 L 2458665 1039960 N M 335549 1183298 L 854127 1183298 N M 1192727 1183298 L 2458665 1183298 N M 335549 1320536 L 854127 1320536 N M 1192727 1320536 L 2458665 1320536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58720"/>
                  <draw:equation draw:name="f7" draw:formula="?f4 / 1320800"/>
                  <draw:equation draw:name="f8" draw:formula="0 / ?f6"/>
                  <draw:equation draw:name="f9" draw:formula="2458720 / ?f6"/>
                  <draw:equation draw:name="f10" draw:formula="0 / ?f7"/>
                  <draw:equation draw:name="f11" draw:formula="1320800 / ?f7"/>
                </draw:enhanced-geometry>
              </draw:custom-shape>
              <draw:custom-shape svg:x="0.59598in" svg:y="4.96811in" svg:width="2.32222in" svg:height="0in" draw:id="id46" draw:style-name="a43" draw:name="Shape 49">
                <svg:title/>
                <svg:desc/>
                <draw:enhanced-geometry xmlns:dr3d="urn:oasis:names:tc:opendocument:xmlns:dr3d:1.0" draw:type="non-primitive" svg:viewBox="0 0 2123440 0" draw:enhanced-path="M 0 0 L 518577 0 N M 857177 0 L 212311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23440"/>
                  <draw:equation draw:name="f7" draw:formula="?f4 / 0"/>
                  <draw:equation draw:name="f8" draw:formula="0 / ?f6"/>
                  <draw:equation draw:name="f9" draw:formula="2123440 / ?f6"/>
                  <draw:equation draw:name="f10" draw:formula="0 / ?f7"/>
                </draw:enhanced-geometry>
              </draw:custom-shape>
              <draw:custom-shape svg:x="0.59598in" svg:y="5.11819in" svg:width="2.32222in" svg:height="1.67778in" draw:id="id47" draw:style-name="a44" draw:name="Shape 50">
                <svg:title/>
                <svg:desc/>
                <draw:enhanced-geometry xmlns:dr3d="urn:oasis:names:tc:opendocument:xmlns:dr3d:1.0" draw:type="non-primitive" svg:viewBox="0 0 2123440 1534160" draw:enhanced-path="M 0 0 L 518577 0 N M 857177 0 L 2123115 0 N M 0 131138 L 518577 131138 N M 857177 131138 L 2123115 131138 N M 0 274476 L 518577 274476 N M 857177 274476 L 2123115 274476 N M 0 411714 L 518577 411714 N M 857177 411714 L 2123115 411714 N M 0 552002 L 518577 552002 N M 857177 552002 L 2123115 552002 N M 0 698389 L 518577 698389 N M 857177 698389 L 2123115 698389 N M 0 838677 L 518577 838677 N M 857177 838677 L 2123115 838677 N M 0 975916 L 518577 975916 N M 857177 975916 L 2123115 975916 N M 0 1119253 L 518577 1119253 N M 857177 1119253 L 2123115 1119253 N M 0 1250392 L 518577 1250392 N M 857177 1250392 L 2123115 1250392 N M 0 1393730 L 518577 1393730 N M 857177 1393730 L 2123115 1393730 N M 0 1534017 L 518577 1534017 N M 857177 1534017 L 1400158 1534017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23440"/>
                  <draw:equation draw:name="f7" draw:formula="?f4 / 1534160"/>
                  <draw:equation draw:name="f8" draw:formula="0 / ?f6"/>
                  <draw:equation draw:name="f9" draw:formula="2123440 / ?f6"/>
                  <draw:equation draw:name="f10" draw:formula="0 / ?f7"/>
                  <draw:equation draw:name="f11" draw:formula="1534160 / ?f7"/>
                </draw:enhanced-geometry>
              </draw:custom-shape>
              <draw:custom-shape svg:x="2.12721in" svg:y="6.79581in" svg:width="0.79097in" svg:height="0in" draw:id="id48" draw:style-name="a45" draw:name="Shape 51">
                <svg:title/>
                <svg:desc/>
                <draw:enhanced-geometry xmlns:dr3d="urn:oasis:names:tc:opendocument:xmlns:dr3d:1.0" draw:type="non-primitive" svg:viewBox="0 0 723265 0" draw:enhanced-path="M 0 0 L 72295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23265"/>
                  <draw:equation draw:name="f7" draw:formula="?f4 / 0"/>
                  <draw:equation draw:name="f8" draw:formula="0 / ?f6"/>
                  <draw:equation draw:name="f9" draw:formula="723265 / ?f6"/>
                  <draw:equation draw:name="f10" draw:formula="0 / ?f7"/>
                </draw:enhanced-geometry>
              </draw:custom-shape>
              <draw:custom-shape svg:x="0.22902in" svg:y="6.79581in" svg:width="2.68889in" svg:height="0.63056in" draw:id="id49" draw:style-name="a46" draw:name="Shape 52">
                <svg:title/>
                <svg:desc/>
                <draw:enhanced-geometry xmlns:dr3d="urn:oasis:names:tc:opendocument:xmlns:dr3d:1.0" draw:type="non-primitive" svg:viewBox="0 0 2458720 576580" draw:enhanced-path="M 335549 576400 L 335549 0 N M 332499 140287 L 854127 140287 N M 1192727 140287 L 2458665 140287 N M 332499 289725 L 854127 289725 N M 1192727 289725 L 2458665 289725 N M 0 570300 L 854127 570300 N M 332499 420863 L 854127 420863 N M 1192727 420863 L 2458665 420863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58720"/>
                  <draw:equation draw:name="f7" draw:formula="?f4 / 576580"/>
                  <draw:equation draw:name="f8" draw:formula="0 / ?f6"/>
                  <draw:equation draw:name="f9" draw:formula="2458720 / ?f6"/>
                  <draw:equation draw:name="f10" draw:formula="0 / ?f7"/>
                  <draw:equation draw:name="f11" draw:formula="576580 / ?f7"/>
                </draw:enhanced-geometry>
              </draw:custom-shape>
              <draw:custom-shape svg:x="1.5334in" svg:y="7.4195in" svg:width="0.59444in" svg:height="0in" draw:id="id50" draw:style-name="a47" draw:name="Shape 53">
                <svg:title/>
                <svg:desc/>
                <draw:enhanced-geometry xmlns:dr3d="urn:oasis:names:tc:opendocument:xmlns:dr3d:1.0" draw:type="non-primitive" svg:viewBox="0 0 543560 0" draw:enhanced-path="M 0 0 L 542980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43560"/>
                  <draw:equation draw:name="f7" draw:formula="?f4 / 0"/>
                  <draw:equation draw:name="f8" draw:formula="0 / ?f6"/>
                  <draw:equation draw:name="f9" draw:formula="543560 / ?f6"/>
                  <draw:equation draw:name="f10" draw:formula="0 / ?f7"/>
                </draw:enhanced-geometry>
              </draw:custom-shape>
              <draw:custom-shape svg:x="2.12721in" svg:y="7.4195in" svg:width="0.79097in" svg:height="0in" draw:id="id51" draw:style-name="a48" draw:name="Shape 54">
                <svg:title/>
                <svg:desc/>
                <draw:enhanced-geometry xmlns:dr3d="urn:oasis:names:tc:opendocument:xmlns:dr3d:1.0" draw:type="non-primitive" svg:viewBox="0 0 723265 0" draw:enhanced-path="M 0 0 L 722957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723265"/>
                  <draw:equation draw:name="f7" draw:formula="?f4 / 0"/>
                  <draw:equation draw:name="f8" draw:formula="0 / ?f6"/>
                  <draw:equation draw:name="f9" draw:formula="723265 / ?f6"/>
                  <draw:equation draw:name="f10" draw:formula="0 / ?f7"/>
                </draw:enhanced-geometry>
              </draw:custom-shape>
              <draw:custom-shape svg:x="2.90812in" svg:y="4.02757in" svg:width="0.57153in" svg:height="0.31389in" draw:id="id52" draw:style-name="a49" draw:name="Shape 55">
                <svg:title/>
                <svg:desc/>
                <draw:enhanced-geometry xmlns:dr3d="urn:oasis:names:tc:opendocument:xmlns:dr3d:1.0" draw:type="non-primitive" svg:viewBox="0 0 522605 287020" draw:enhanced-path="M 0 0 L 512476 0 N M 6533 286675 L 522059 286675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22605"/>
                  <draw:equation draw:name="f7" draw:formula="?f4 / 287020"/>
                  <draw:equation draw:name="f8" draw:formula="0 / ?f6"/>
                  <draw:equation draw:name="f9" draw:formula="522605 / ?f6"/>
                  <draw:equation draw:name="f10" draw:formula="0 / ?f7"/>
                  <draw:equation draw:name="f11" draw:formula="287020 / ?f7"/>
                </draw:enhanced-geometry>
              </draw:custom-shape>
              <draw:custom-shape svg:x="0.21551in" svg:y="7.58293in" svg:width="0.01736in" svg:height="0in" draw:id="id53" draw:style-name="a50" draw:name="Shape 56">
                <svg:title/>
                <svg:desc/>
                <draw:enhanced-geometry xmlns:dr3d="urn:oasis:names:tc:opendocument:xmlns:dr3d:1.0" draw:type="non-primitive" svg:viewBox="0 0 15875 0" draw:enhanced-path="M 0 0 L 1525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875"/>
                  <draw:equation draw:name="f7" draw:formula="?f4 / 0"/>
                  <draw:equation draw:name="f8" draw:formula="0 / ?f6"/>
                  <draw:equation draw:name="f9" draw:formula="15875 / ?f6"/>
                  <draw:equation draw:name="f10" draw:formula="0 / ?f7"/>
                </draw:enhanced-geometry>
              </draw:custom-shape>
            </draw:g>
          </table:covered-table-cell>
          <table:covered-table-cell/>
          <table:table-cell office:value-type="string" table:number-columns-spanned="16" table:number-rows-spanned="1" table:style-name="ce77">
            <text:p><text:span text:style-name="T175">7::Roberto</text:span><text:span text:style-name="T176"><text:s/></text:span><text:span text:style-name="T177">d</text:span><text:span text:style-name="T178">eMoraes</text:span></text:p>
            <text:p><text:span text:style-name="T99">RG.:14.258.284</text:span><text:span text:style-name="T169">/</text:span><text:span text:style-name="T122">SSP/SP</text:span></text:p>
          </table:table-cell>
          <table:covered-table-cell table:number-columns-repeated="15"/>
          <table:table-cell table:number-columns-repeated="16363"/>
        </table:table-row>
        <table:table-row table:style-name="ro20">
          <table:table-cell table:number-columns-repeated="16384" table:style-name="ce1"/>
        </table:table-row>
        <table:table-row table:style-name="ro21">
          <table:table-cell table:number-columns-repeated="16384" table:style-name="ce1"/>
        </table:table-row>
        <table:table-row table:style-name="ro22">
          <table:table-cell table:number-columns-repeated="8" table:style-name="ce1"/>
          <table:table-cell table:style-name="ce1">
            <draw:g draw:z-index="57" draw:name="Group 58" draw:id="id64">
              <svg:title/>
              <svg:desc/>
              <draw:custom-shape svg:x="3.1595in" svg:y="0.01695in" svg:width="0.88125in" svg:height="2.46875in" draw:id="id56" draw:style-name="a52" draw:name="Shape 59">
                <svg:title/>
                <svg:desc/>
                <draw:enhanced-geometry xmlns:dr3d="urn:oasis:names:tc:opendocument:xmlns:dr3d:1.0" draw:type="non-primitive" svg:viewBox="0 0 805815 2257425" draw:enhanced-path="M 793117 2256805 L 793117 12198 N M 0 0 L 805319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05815"/>
                  <draw:equation draw:name="f7" draw:formula="?f4 / 2257425"/>
                  <draw:equation draw:name="f8" draw:formula="0 / ?f6"/>
                  <draw:equation draw:name="f9" draw:formula="805815 / ?f6"/>
                  <draw:equation draw:name="f10" draw:formula="0 / ?f7"/>
                  <draw:equation draw:name="f11" draw:formula="2257425 / ?f7"/>
                </draw:enhanced-geometry>
              </draw:custom-shape>
              <draw:custom-shape svg:x="0.31722in" svg:y="0.1637in" svg:width="3.73681in" svg:height="1.43472in" draw:id="id57" draw:style-name="a53" draw:name="Shape 60">
                <svg:title/>
                <svg:desc/>
                <draw:enhanced-geometry xmlns:dr3d="urn:oasis:names:tc:opendocument:xmlns:dr3d:1.0" draw:type="non-primitive" svg:viewBox="0 0 3416935 1311910" draw:enhanced-path="M 2611188 0 L 3404306 0 N M 2562381 125039 L 3416508 125039 N M 854127 683141 L 2537977 683141 N M 0 927120 L 2550179 927120 N M 0 1311387 L 2550179 1311387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416935"/>
                  <draw:equation draw:name="f7" draw:formula="?f4 / 1311910"/>
                  <draw:equation draw:name="f8" draw:formula="0 / ?f6"/>
                  <draw:equation draw:name="f9" draw:formula="3416935 / ?f6"/>
                  <draw:equation draw:name="f10" draw:formula="0 / ?f7"/>
                  <draw:equation draw:name="f11" draw:formula="1311910 / ?f7"/>
                </draw:enhanced-geometry>
              </draw:custom-shape>
              <draw:custom-shape svg:x="3.13281in" svg:y="2.46835in" svg:width="0.92083in" svg:height="0in" draw:id="id58" draw:style-name="a54" draw:name="Shape 61">
                <svg:title/>
                <svg:desc/>
                <draw:enhanced-geometry xmlns:dr3d="urn:oasis:names:tc:opendocument:xmlns:dr3d:1.0" draw:type="non-primitive" svg:viewBox="0 0 842010 0" draw:enhanced-path="M 0 0 L 84192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42010"/>
                  <draw:equation draw:name="f7" draw:formula="?f4 / 0"/>
                  <draw:equation draw:name="f8" draw:formula="0 / ?f6"/>
                  <draw:equation draw:name="f9" draw:formula="842010 / ?f6"/>
                  <draw:equation draw:name="f10" draw:formula="0 / ?f7"/>
                </draw:enhanced-geometry>
              </draw:custom-shape>
              <draw:custom-shape svg:x="0.40062in" svg:y="0.01362in" svg:width="3.47292in" svg:height="0.14375in" draw:id="id59" draw:style-name="a55" draw:name="Shape 62">
                <svg:title/>
                <svg:desc/>
                <draw:enhanced-geometry xmlns:dr3d="urn:oasis:names:tc:opendocument:xmlns:dr3d:1.0" draw:type="non-primitive" svg:viewBox="0 0 3175635 131445" draw:enhanced-path="M 0 0 L 661948 0 N M 863278 0 L 1519125 0 N M 1717405 0 L 2379353 0 N M 0 131138 L 661948 131138 N M 863278 131138 L 1519125 131138 N M 1717405 131138 L 2379353 131138 N M 2589835 131138 L 3175522 131138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3175635"/>
                  <draw:equation draw:name="f7" draw:formula="?f4 / 131445"/>
                  <draw:equation draw:name="f8" draw:formula="0 / ?f6"/>
                  <draw:equation draw:name="f9" draw:formula="3175635 / ?f6"/>
                  <draw:equation draw:name="f10" draw:formula="0 / ?f7"/>
                  <draw:equation draw:name="f11" draw:formula="131445 / ?f7"/>
                </draw:enhanced-geometry>
              </draw:custom-shape>
              <draw:custom-shape svg:x="0.40062in" svg:y="0.32046in" svg:width="0.72431in" svg:height="0in" draw:id="id60" draw:style-name="a56" draw:name="Shape 63">
                <svg:title/>
                <svg:desc/>
                <draw:enhanced-geometry xmlns:dr3d="urn:oasis:names:tc:opendocument:xmlns:dr3d:1.0" draw:type="non-primitive" svg:viewBox="0 0 662305 0" draw:enhanced-path="M 0 0 L 66194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62305"/>
                  <draw:equation draw:name="f7" draw:formula="?f4 / 0"/>
                  <draw:equation draw:name="f8" draw:formula="0 / ?f6"/>
                  <draw:equation draw:name="f9" draw:formula="662305 / ?f6"/>
                  <draw:equation draw:name="f10" draw:formula="0 / ?f7"/>
                </draw:enhanced-geometry>
              </draw:custom-shape>
              <draw:custom-shape svg:x="1.34471in" svg:y="0.32046in" svg:width="1.65833in" svg:height="0in" draw:id="id61" draw:style-name="a57" draw:name="Shape 64">
                <svg:title/>
                <svg:desc/>
                <draw:enhanced-geometry xmlns:dr3d="urn:oasis:names:tc:opendocument:xmlns:dr3d:1.0" draw:type="non-primitive" svg:viewBox="0 0 1516380 0" draw:enhanced-path="M 0 0 L 655847 0 N M 854127 0 L 151607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16380"/>
                  <draw:equation draw:name="f7" draw:formula="?f4 / 0"/>
                  <draw:equation draw:name="f8" draw:formula="0 / ?f6"/>
                  <draw:equation draw:name="f9" draw:formula="1516380 / ?f6"/>
                  <draw:equation draw:name="f10" draw:formula="0 / ?f7"/>
                </draw:enhanced-geometry>
              </draw:custom-shape>
              <draw:custom-shape svg:x="3.05497in" svg:y="0.00695in" svg:width="0.07014in" svg:height="0in" draw:id="id62" draw:style-name="a58" draw:name="Shape 65">
                <svg:title/>
                <svg:desc/>
                <draw:enhanced-geometry xmlns:dr3d="urn:oasis:names:tc:opendocument:xmlns:dr3d:1.0" draw:type="non-primitive" svg:viewBox="0 0 64135 0" draw:enhanced-path="M 0 0 L 6405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4135"/>
                  <draw:equation draw:name="f7" draw:formula="?f4 / 0"/>
                  <draw:equation draw:name="f8" draw:formula="0 / ?f6"/>
                  <draw:equation draw:name="f9" draw:formula="64135 / ?f6"/>
                  <draw:equation draw:name="f10" draw:formula="0 / ?f7"/>
                </draw:enhanced-geometry>
              </draw:custom-shape>
              <draw:custom-shape svg:x="3.05041in" svg:y="0.31045in" svg:width="0.07361in" svg:height="0in" draw:id="id63" draw:style-name="a59" draw:name="Shape 66">
                <svg:title/>
                <svg:desc/>
                <draw:enhanced-geometry xmlns:dr3d="urn:oasis:names:tc:opendocument:xmlns:dr3d:1.0" draw:type="non-primitive" svg:viewBox="0 0 67310 0" draw:enhanced-path="M 0 0 L 6710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7310"/>
                  <draw:equation draw:name="f7" draw:formula="?f4 / 0"/>
                  <draw:equation draw:name="f8" draw:formula="0 / ?f6"/>
                  <draw:equation draw:name="f9" draw:formula="67310 / ?f6"/>
                  <draw:equation draw:name="f10" draw:formula="0 / ?f7"/>
                </draw:enhanced-geometry>
              </draw:custom-shape>
            </draw:g>
          </table:table-cell>
          <table:table-cell table:number-columns-repeated="16375" table:style-name="ce1"/>
        </table:table-row>
        <table:table-row table:number-rows-repeated="1048540" table:style-name="ro2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2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5T20:02:10Z</meta:creation-date>
    <dc:date>2026-08-05T20:02:18Z</dc:date>
    <meta:user-defined meta:name="Created" meta:value-type="date">2026-08-05T00:00:00Z</meta:user-defined>
    <meta:user-defined meta:name="Producer">Adobe Acrobat (64-bit) 26 Paper Capture Plug-in</meta:user-defined>
    <meta:user-defined meta:name="LastSaved" meta:value-type="date">2026-08-05T00:00:00Z</meta:user-defined>
  </office:meta>
</office:document-meta>
</file>